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2837e954ffa6842983fc87dd954be92.png"/>
  <manifest:file-entry manifest:media-type="image/png" manifest:full-path="Pictures/a983e98364062275d806fa5bef7b258f.png"/>
  <manifest:file-entry manifest:media-type="image/png" manifest:full-path="Pictures/3c7e893db3f70a096f465f2163380136.png"/>
  <manifest:file-entry manifest:media-type="image/png" manifest:full-path="Pictures/a43be81b220ee8cabb09d47ffec57133.png"/>
  <manifest:file-entry manifest:media-type="image/png" manifest:full-path="Pictures/0bebba7a7f5e0277f690bd5fa4723582.png"/>
  <manifest:file-entry manifest:media-type="image/png" manifest:full-path="Pictures/2a949665ec8a9331943cf8bbe22661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wordpress:themes:enfold"/><text:bookmark-start text:name="__RefHeading___gerer_un_site_web_wordpress_utilisant_le_theme_enfold_1"/><text:bookmark-start text:name="gerer_un_site_web_wordpress_utilisant_le_theme_enfold"/>Gérer un site web WordPress utilisant le thème Enfold<text:bookmark-end text:name="__RefHeading___gerer_un_site_web_wordpress_utilisant_le_theme_enfold_1"/><text:bookmark-end text:name="gerer_un_site_web_wordpress_utilisant_le_theme_enfold"/></text:h>
      <text:p text:style-name="Text_20_body"><text:a xlink:type="simple" xlink:href="http://www.kriesi.at/themedemo/?theme=enfold" text:style-name="Internet_20_link" text:visited-style-name="Visited_20_Internet_20_Link">Enfold</text:a> est un « theme framework » commercial pour WordPress permettant de réaliser toutes sortes de designs de sites web et apportant une foule de fonctionnalités pratiques. Si votre site web utilise Enfold, lisez-bien les informations particulières à savoir lors de l'utilisation de votre site WordPress.</text:p>
      <text:p text:style-name="Text_20_body">Pour en savoir plus sur Enfold, voici des références vers le site de l'auteur (Kriesi.at)  :</text:p>
      <text:list text:style-name="List_20_1" text:continue-numbering="false">
        <text:list-item>
          <text:p text:style-name="List_20_1_Content_First"> <text:a xlink:type="simple" xlink:href="http://www.kriesi.at/themedemo/?theme=enfold" text:style-name="Internet_20_link" text:visited-style-name="Visited_20_Internet_20_Link">Démonstrateur du thème Enfold</text:a></text:p>
        </text:list-item>
        <text:list-item>
          <text:p text:style-name="List_20_1_Content_Last"> <text:a xlink:type="simple" xlink:href="http://www.kriesi.at/support/" text:style-name="Internet_20_link" text:visited-style-name="Visited_20_Internet_20_Link">Forum de support de Enfold</text:a></text:p>
        </text:list-item>
      </text:list>
      <text:p text:style-name="Horizontal_20_Line"/>
      <text:h text:style-name="Heading_20_2" text:outline-level="2"><text:bookmark-start text:name="__RefHeading___les_particularites_du_theme_enfold_2"/><text:bookmark-start text:name="les_particularites_du_theme_enfold"/>Les particularités du thème Enfold<text:bookmark-end text:name="__RefHeading___les_particularites_du_theme_enfold_2"/><text:bookmark-end text:name="les_particularites_du_theme_enfold"/></text:h>
      <text:list text:style-name="List_20_1" text:continue-numbering="false">
        <text:list-item>
          <text:p text:style-name="List_20_1_Content_First"> Une multitude d'options dans la page de configuration du thème.</text:p>
        </text:list-item>
        <text:list-item>
          <text:p text:style-name="List_20_1_Content_Last"> Un éditeur avancé (Outil de mise en forme Avia) permettant de réaliser toutes sortes de présentations facilement, avec le <text:span text:style-name="Emphasis">drag-and-drop</text:span>.</text:p>
        </text:list-item>
      </text:list>
      <text:p text:style-name="Horizontal_20_Line"/>
      <text:h text:style-name="Heading_20_2" text:outline-level="2"><text:bookmark-start text:name="__RefHeading___ajouter_un_article_avec_enfold_3"/><text:bookmark-start text:name="ajouter_un_article_avec_enfold"/>Ajouter un article avec Enfold<text:bookmark-end text:name="__RefHeading___ajouter_un_article_avec_enfold_3"/><text:bookmark-end text:name="ajouter_un_article_avec_enfold"/></text:h>
      <text:p text:style-name="Text_20_body">À l'exception des particularités de l'éditeur avancé Avia détaillé dans la section <text:span text:style-name="Strong_20_Emphasis">Utiliser l'éditeur avancé Avia</text:span> ci-dessous, l'ajout d'un Article se fait de la même manière qu'à l'habitude avec WordPress. Voir le <text:a xlink:type="simple" xlink:href="https://wiki.kajoom.ca/site_web/wordpress/guide_demarrage" text:style-name="Internet_20_link" text:visited-style-name="Visited_20_Internet_20_Link">Guide de Démarrage avec Wordpress</text:a>.</text:p>
      <text:p text:style-name="Text_20_body">Toute la magie du thème Enfold lors de la gestion de vos pages et articles WordPress réside principalement en 2 fonctionnalités géniales inclues, soit l'<text:span text:style-name="Strong_20_Emphasis">Éditeur avancé Avia</text:span> et les options pratiques de <text:span text:style-name="Strong_20_Emphasis">Mise en forme</text:span> offertes.</text:p>
      <text:p text:style-name="Horizontal_20_Line"/>
      <text:h text:style-name="Heading_20_2" text:outline-level="2"><text:bookmark-start text:name="__RefHeading___utiliser_l_editeur_avance_avia_4"/><text:bookmark-start text:name="utiliser_l_editeur_avance_avia"/>Utiliser l'éditeur avancé Avia<text:bookmark-end text:name="__RefHeading___utiliser_l_editeur_avance_avia_4"/><text:bookmark-end text:name="utiliser_l_editeur_avance_avia"/></text:h>
      <text:h text:style-name="Heading_20_3" text:outline-level="3"><text:bookmark-start text:name="__RefHeading___editeur_avance_aviaconvertir_un_article_ou_une_page_5"/><text:bookmark-start text:name="editeur_avance_aviaconvertir_un_article_ou_une_page"/>Éditeur avancé Avia : Convertir un article ou une page<text:bookmark-end text:name="__RefHeading___editeur_avance_aviaconvertir_un_article_ou_une_page_5"/><text:bookmark-end text:name="editeur_avance_aviaconvertir_un_article_ou_une_page"/></text:h>
      <text:p text:style-name="Text_20_body">Lorsque vous créez une Page ou un Article dans WordPress, l'éditeur qui vous est d'abord présenté est celui de WordPress par défaut. Il est très bien d'aileurs, très efficace et d'une remarquable simplicité. </text:p>
      <text:p text:style-name="Text_20_body"><draw:frame draw:style-name="media" draw:name="0" text:anchor-type="as-char" draw:z-index="0" svg:width="29.05125cm" style:rel-width="100%" svg:height="20.584583333333cm" style:rel-height="scale"><draw:image xlink:href="Pictures/82837e954ffa6842983fc87dd954be92.png" xlink:type="simple" xlink:show="embed" xlink:actuate="onLoad"/></draw:frame></text:p>
      <text:p text:style-name="Text_20_body">Avec Enfold, vous avez accès à un monde de possibilités additionnelles. Il suffit de basculer en mode éditeur avancé Avia en cliquant sur le bouton <text:span text:style-name="Strong_20_Emphasis">Éditeur de mise en forme avancé</text:span>, juste au-dessus de l'éditeur de texte.</text:p>
      <text:p text:style-name="Text_20_body"><draw:frame draw:style-name="media" draw:name="1" text:anchor-type="as-char" draw:z-index="1" svg:width="29.104166666667cm" style:rel-width="100%" svg:height="22.70125cm" style:rel-height="scale"><draw:image xlink:href="Pictures/a983e98364062275d806fa5bef7b258f.png" xlink:type="simple" xlink:show="embed" xlink:actuate="onLoad"/></draw:frame></text:p>
      <text:p text:style-name="Text_20_body">Le texte et les contenus qui étaient présents dans votre article ont été récupérés et sont maintenant convertis en mode Éditeur avancé.</text:p>
      <text:p text:style-name="Horizontal_20_Line"/>
      <text:h text:style-name="Heading_20_2" text:outline-level="2"><text:bookmark-start text:name="__RefHeading___ajouter_un_article_ou_une_page_6"/><text:bookmark-start text:name="ajouter_un_article_ou_une_page"/>Ajouter un Article ou une Page<text:bookmark-end text:name="__RefHeading___ajouter_un_article_ou_une_page_6"/><text:bookmark-end text:name="ajouter_un_article_ou_une_page"/></text:h>
      <text:p text:style-name="Text_20_body">Commençons depuis le début, vous souhaitez ajouter une page ou un article directement à partir de l'éditeur avancé. Il vous faudra tout de même cliquer d'abord sur <text:span text:style-name="Strong_20_Emphasis">Ajouter une Page</text:span> ou <text:span text:style-name="Strong_20_Emphasis">Ajouter un Article</text:span>, comme à l'habitude.</text:p>
      <text:h text:style-name="Heading_20_3" text:outline-level="3"><text:bookmark-start text:name="__RefHeading___creer_une_colonne_pleine_largeur_7"/><text:bookmark-start text:name="creer_une_colonne_pleine_largeur"/>Créer une colonne pleine largeur<text:bookmark-end text:name="__RefHeading___creer_une_colonne_pleine_largeur_7"/><text:bookmark-end text:name="creer_une_colonne_pleine_largeur"/></text:h>
      <text:p text:style-name="Text_20_body"><draw:frame draw:style-name="media" draw:name="2" text:anchor-type="as-char" draw:z-index="2" svg:width="29.077708333333cm" style:rel-width="100%" svg:height="20.32cm" style:rel-height="scale"><draw:image xlink:href="Pictures/3c7e893db3f70a096f465f2163380136.png" xlink:type="simple" xlink:show="embed" xlink:actuate="onLoad"/></draw:frame></text:p>
      <text:h text:style-name="Heading_20_3" text:outline-level="3"><text:bookmark-start text:name="__RefHeading___creer_un_bloc_de_texte_8"/><text:bookmark-start text:name="creer_un_bloc_de_texte"/>Créer un bloc de texte<text:bookmark-end text:name="__RefHeading___creer_un_bloc_de_texte_8"/><text:bookmark-end text:name="creer_un_bloc_de_texte"/></text:h>
      <text:p text:style-name="Text_20_body">Pour ajouter un Bloc de texte à votre page, il suffit encore une fois de cliquer sur le bouton pour qu'une zone de texte apparaisse automatiquement au bas de la composition. Tous les éléments peuvent être utilisés avec le cliquer-déplacer, pour aller plus vite ou pour obtenir un meilleur contrôle.</text:p>
      <text:p text:style-name="Text_20_body"><draw:frame draw:style-name="media" draw:name="3" text:anchor-type="as-char" draw:z-index="3" svg:width="29.05125cm" style:rel-width="100%" svg:height="24.050625cm" style:rel-height="scale"><draw:image xlink:href="Pictures/a43be81b220ee8cabb09d47ffec57133.png" xlink:type="simple" xlink:show="embed" xlink:actuate="onLoad"/></draw:frame></text:p>
      <text:h text:style-name="Heading_20_3" text:outline-level="3"><text:bookmark-start text:name="__RefHeading___cliquer_sur_le_bloc_de_texte_pour_editer_son_contenu_9"/><text:bookmark-start text:name="cliquer_sur_le_bloc_de_texte_pour_editer_son_contenu"/>Cliquer sur le bloc de texte pour éditer son contenu<text:bookmark-end text:name="__RefHeading___cliquer_sur_le_bloc_de_texte_pour_editer_son_contenu_9"/><text:bookmark-end text:name="cliquer_sur_le_bloc_de_texte_pour_editer_son_contenu"/></text:h>
      <text:p text:style-name="Text_20_body">Comme vous pouvez voir, votre éditeur de texte WordPress favori est toujours là et vous pouvez écrire votre texte comme à l'habitude!</text:p>
      <text:p text:style-name="Text_20_body"><draw:frame draw:style-name="media" draw:name="4" text:anchor-type="as-char" draw:z-index="4" svg:width="29.474583333333cm" style:rel-width="100%" svg:height="23.944791666667cm" style:rel-height="scale"><draw:image xlink:href="Pictures/0bebba7a7f5e0277f690bd5fa4723582.png" xlink:type="simple" xlink:show="embed" xlink:actuate="onLoad"/></draw:frame></text:p>
      <text:h text:style-name="Heading_20_3" text:outline-level="3"><text:bookmark-start text:name="__RefHeading___deplacer_les_elements_de_contenus_10"/><text:bookmark-start text:name="deplacer_les_elements_de_contenus"/>Déplacer les éléments de contenus<text:bookmark-end text:name="__RefHeading___deplacer_les_elements_de_contenus_10"/><text:bookmark-end text:name="deplacer_les_elements_de_contenus"/></text:h>
      <text:p text:style-name="Text_20_body">Dans une composition avec des éléments conteneurs (1/1, 1/2, 1/3, etc.), il est de mise de placer les contenus à l'intérieur des contenants. Utiliser le cliquer-déplacer avec votre souris en prenant soin de cliquer sur le haut de l'élément que vous souhaitez déplacer.</text:p>
      <text:p text:style-name="Text_20_body">Voici le résultat pour un article bien simple à l'aide de l'éditeur avancé. </text:p>
      <text:p text:style-name="Text_20_body"><draw:frame draw:style-name="media" draw:name="5" text:anchor-type="as-char" draw:z-index="5" svg:width="16.748125cm" svg:height="18.758958333333cm"><draw:image xlink:href="Pictures/2a949665ec8a9331943cf8bbe2266181.png" xlink:type="simple" xlink:show="embed" xlink:actuate="onLoad"/></draw:frame></text:p>
      <text:p text:style-name="Text_20_body">Tout ça pour ça, me direz-vous? Effectivement, le pouvoir de l'éditeur avancé devient beaucoup plus intéressant lorsqu'on veut faire une présentation plus complexe ou sophistiquée, comme par exemple une mise en page en 2, 3 ou 4 colonnes, en 2/3 1/3, 3/4 1/4, et beaucoup, beaucoup d'autres fonctionnalités qui seront détaillées plus loin comme l'ajout de galeries d'images, de blocs de couleur, de boutons, d'icônes et bien plus!</text:p>
      <text:h text:style-name="Heading_20_2" text:outline-level="2"><text:bookmark-start text:name="__RefHeading___voir_aussi_11"/><text:bookmark-start text:name="voir_aussi"/>Voir aussi :<text:bookmark-end text:name="__RefHeading___voir_aussi_11"/><text:bookmark-end text:name="voir_aussi"/></text:h>
      <text:list text:style-name="List_20_1" text:continue-numbering="false">
        <text:list-item>
          <text:p text:style-name="List_20_1_Content_First"> <text:a xlink:type="simple" xlink:href="https://wiki.kajoom.ca/site_web/wordpress/themes/start" text:style-name="Internet_20_link" text:visited-style-name="Visited_20_Internet_20_Link">Thèmes WordPress</text:a></text:p>
        </text:list-item>
        <text:list-item>
          <text:p text:style-name="List_20_1_Content"> <text:a xlink:type="simple" xlink:href="https://wiki.kajoom.ca/site_web/wordpress/plugins/start" text:style-name="Internet_20_link" text:visited-style-name="Visited_20_Internet_20_Link">Plugins WordPress</text:a></text:p>
        </text:list-item>
        <text:list-item>
          <text:p text:style-name="List_20_1_Content"> <text:a xlink:type="simple" xlink:href="https://wiki.kajoom.ca/site_web/wordpress/start" text:style-name="Internet_20_link" text:visited-style-name="Visited_20_Internet_20_Link">Gestion d'un site web WordPress</text:a></text:p>
        </text:list-item>
        <text:list-item>
          <text:p text:style-name="List_20_1_Content_Last"> <text:a xlink:type="simple" xlink:href="https://wiki.kajoom.ca/site_web/start" text:style-name="Internet_20_link" text:visited-style-name="Visited_20_Internet_20_Link">Site Web</text:a></text:p>
        </text:list-item>
      </text:list>
      <text:p text:style-name="Horizontal_20_Line"/>
      <text:h text:style-name="Heading_20_2" text:outline-level="2"><text:bookmark-start text:name="__RefHeading___services_relies_12"/><text:bookmark-start text:name="services_relies"/>Services reliés<text:bookmark-end text:name="__RefHeading___services_relies_12"/><text:bookmark-end text:name="services_relies"/></text:h>
      <text:list text:style-name="List_20_1" text:continue-numbering="false">
        <text:list-item>
          <text:p text:style-name="LastListParagraph_List_20_1_Content_First"> <text:a xlink:type="simple" xlink:href="http://kajoom.ca/services/conception" text:style-name="Internet_20_link" text:visited-style-name="Visited_20_Internet_20_Link">kajoom.ca/services/conception</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wordpress:themes:enfold</dc:title>
  </office:meta>
</office:document-meta>
</file>