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20aa0f31cffe81f95684a8bce78927.png"/>
  <manifest:file-entry manifest:media-type="image/png" manifest:full-path="Pictures/a107abe0bd8c7515bbbcbc944f107b11.png"/>
  <manifest:file-entry manifest:media-type="image/png" manifest:full-path="Pictures/51f7bf994e9cedeca57698a4f61fb556.png"/>
  <manifest:file-entry manifest:media-type="image/png" manifest:full-path="Pictures/69517f24984378c709e56a6723a939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ite_web:wordpress:plugins:woocommerce"/><text:bookmark-start text:name="__RefHeading___gerer_un_site_utilisant_le_plugin_woocommerce_1"/><text:bookmark-start text:name="gerer_un_site_utilisant_le_plugin_woocommerce"/>Gérer un site utilisant le plugin WooCommerce<text:bookmark-end text:name="__RefHeading___gerer_un_site_utilisant_le_plugin_woocommerce_1"/><text:bookmark-end text:name="gerer_un_site_utilisant_le_plugin_woocommerce"/></text:h>
      <text:p text:style-name="Text_20_body"><draw:frame draw:style-name="medialeft" draw:name="0" text:anchor-type="paragraph" draw:z-index="0" svg:width="6.7733333333333cm" svg:height="4.0216666666667cm"><draw:image xlink:href="Pictures/0920aa0f31cffe81f95684a8bce78927.png" xlink:type="simple" xlink:show="embed" xlink:actuate="onLoad"/></draw:frame> Le plugin <text:a xlink:type="simple" xlink:href="https://www.woothemes.com/woocommerce/" text:style-name="Internet_20_link" text:visited-style-name="Visited_20_Internet_20_Link">WooCommerce</text:a> est une extension pour <text:a xlink:type="simple" xlink:href="https://wiki.kajoom.ca/site_web/wordpress/start" text:style-name="Internet_20_link" text:visited-style-name="Visited_20_Internet_20_Link">WordPress</text:a> permettant de réaliser et gérer un magasin en ligne complet. Avec de nombreuses extensions tierces disponibles et une communauté imposante de développeurs, WooCommerce est sans aucun doute le leader des plugins pour boutiques WordPress dans le monde en ce moment. </text:p>
      <text:p text:style-name="Horizontal_20_Line"/>
      <text:h text:style-name="Heading_20_2" text:outline-level="2"><text:bookmark-start text:name="__RefHeading___protection_contre_les_commandes_frauduleuses_2"/><text:bookmark-start text:name="protection_contre_les_commandes_frauduleuses"/>Protection contre les commandes frauduleuses<text:bookmark-end text:name="__RefHeading___protection_contre_les_commandes_frauduleuses_2"/><text:bookmark-end text:name="protection_contre_les_commandes_frauduleuses"/></text:h>
      <text:p text:style-name="Text_20_body">Le système WooCommerce ne fournit pas de solution native de protection contre la fraude, les commandes abusives ou les robots.</text:p>
      <text:p text:style-name="Text_20_body">Il vous faut donc implémenter ces mécanismes par vous-même et plusieurs approches ou fronts peuvent être mis à contribution.</text:p>
      <text:h text:style-name="Heading_20_3" text:outline-level="3"><text:bookmark-start text:name="__RefHeading___protection_au_niveau_du_serveur_3"/><text:bookmark-start text:name="protection_au_niveau_du_serveur"/>Protection au niveau du serveur<text:bookmark-end text:name="__RefHeading___protection_au_niveau_du_serveur_3"/><text:bookmark-end text:name="protection_au_niveau_du_serveur"/></text:h>
      <text:p text:style-name="Text_20_body">Votre fournisseur d'hébergement web fournit sans doute déjà différentes mesures de protection, par exemple le blocage dans un firewall ou bien le filtrage anti-spams.</text:p>
      <text:h text:style-name="Heading_20_3" text:outline-level="3"><text:bookmark-start text:name="__RefHeading___plugins_de_protection_contre_la_fraude_4"/><text:bookmark-start text:name="plugins_de_protection_contre_la_fraude"/>Plugins de protection contre la fraude<text:bookmark-end text:name="__RefHeading___plugins_de_protection_contre_la_fraude_4"/><text:bookmark-end text:name="plugins_de_protection_contre_la_fraude"/></text:h>
      <text:p text:style-name="Text_20_body">Installer un plugin contre la fraude est probablement la solution la plus facile et la plus efficace. </text:p>
      <text:p text:style-name="Text_20_body">Voici quelques références sur le sujet.</text:p>
      <text:list text:style-name="List_20_1" text:continue-numbering="false">
        <text:list-item>
          <text:p text:style-name="List_20_1_Content_First"> <text:a xlink:type="simple" xlink:href="https://woocommerce.com/products/woocommerce-anti-fraud/" text:style-name="Internet_20_link" text:visited-style-name="Visited_20_Internet_20_Link">WooCommerce Anti-Fraud</text:a></text:p>
        </text:list-item>
        <text:list-item>
          <text:p text:style-name="List_20_1_Content"> <text:a xlink:type="simple" xlink:href="https://www.commercegurus.com/fraud-protection-woocommerce/" text:style-name="Internet_20_link" text:visited-style-name="Visited_20_Internet_20_Link">Fraud Protection and Detection for WooCommerce</text:a></text:p>
        </text:list-item>
        <text:list-item>
          <text:p text:style-name="List_20_1_Content"> <text:a xlink:type="simple" xlink:href="https://woocommerce.com/products/eye4fraud-online-fraud-protection-software/" text:style-name="Internet_20_link" text:visited-style-name="Visited_20_Internet_20_Link">Eye4Fraud Online Fraud Protection Software</text:a></text:p>
        </text:list-item>
        <text:list-item>
          <text:p text:style-name="List_20_1_Content"> <text:a xlink:type="simple" xlink:href="https://betterstudio.com/wordpress-plugins/best-woocommerce-fraud-prevention-detection-plugins/" text:style-name="Internet_20_link" text:visited-style-name="Visited_20_Internet_20_Link">4 Best WooCommerce Fraud Prevention &amp; Detection Plugins 🕵️ 2022 (Free &amp; Paid)</text:a></text:p>
        </text:list-item>
        <text:list-item>
          <text:p text:style-name="List_20_1_Content"> <text:a xlink:type="simple" xlink:href="https://www.kasareviews.com/best-paid-free-woocommerce-anti-fraud-prevention-plugins/" text:style-name="Internet_20_link" text:visited-style-name="Visited_20_Internet_20_Link">6 Best Paid &amp; Free WooCommerce Anti Fraud Prevention Plugins</text:a></text:p>
        </text:list-item>
        <text:list-item>
          <text:p text:style-name="List_20_1_Content"> <text:a xlink:type="simple" xlink:href="https://learnwoo.com/prevent-fraud-woocommerce-blacklist-scammers/" text:style-name="Internet_20_link" text:visited-style-name="Visited_20_Internet_20_Link">How To Prevent Fraud On Your WooCommerce Store And Blacklist Scammers</text:a></text:p>
        </text:list-item>
        <text:list-item>
          <text:p text:style-name="List_20_1_Content_Last"> <text:a xlink:type="simple" xlink:href="https://quadlayers.com/how-to-prevent-spam-in-woocommerce/" text:style-name="Internet_20_link" text:visited-style-name="Visited_20_Internet_20_Link">How to prevent spam and fake orders in WooCommerce in 2022</text:a></text:p>
        </text:list-item>
      </text:list>
      <text:h text:style-name="Heading_20_3" text:outline-level="3"><text:bookmark-start text:name="__RefHeading___autres_plugins_de_securite_5"/><text:bookmark-start text:name="autres_plugins_de_securite"/>Autres plugins de sécurité<text:bookmark-end text:name="__RefHeading___autres_plugins_de_securite_5"/><text:bookmark-end text:name="autres_plugins_de_securite"/></text:h>
      <text:p text:style-name="Text_20_body">Certains plugins de sécurité ne sont pas spécifiquement conçus pour WooCommerce, mais peuvent apporter une précieuse aide dans la protection de votre site web et de votre boutique.</text:p>
      <text:list text:style-name="List_20_1" text:continue-numbering="false">
        <text:list-item>
          <text:p text:style-name="List_20_1_Content_First"> CAPTCHAS</text:p>
        </text:list-item>
        <text:list-item>
          <text:p text:style-name="List_20_1_Content"> Protection contre le SPAM</text:p>
        </text:list-item>
        <text:list-item>
          <text:p text:style-name="List_20_1_Content_Last"> Plugins de sécurité</text:p>
        </text:list-item>
      </text:list>
      <text:p text:style-name="Horizontal_20_Line"/>
      <text:h text:style-name="Heading_20_2" text:outline-level="2"><text:bookmark-start text:name="__RefHeading___permettre_les_commandes_de_produits_epuises_6"/><text:bookmark-start text:name="permettre_les_commandes_de_produits_epuises"/>Permettre les commandes de produits épuisés<text:bookmark-end text:name="__RefHeading___permettre_les_commandes_de_produits_epuises_6"/><text:bookmark-end text:name="permettre_les_commandes_de_produits_epuises"/></text:h>
      <text:p text:style-name="Text_20_body">Lorsqu'on édite un produit épuisé pour lequel on souhaite continuer de permettre les commandes (avec message de notification au client), il faut s'assurer que sous <text:span text:style-name="Strong_20_Emphasis">Inventaire -&gt; Permettre des commandes de produits en rupture ?</text:span>, soit sélectionné “<text:span text:style-name="Strong_20_Emphasis">Autoriser, mais avec notification client</text:span>” dans la liste déroulante: </text:p>
      <text:p text:style-name="Text_20_body"><draw:frame draw:style-name="media" draw:name="1" text:anchor-type="as-char" draw:z-index="1" svg:width="21.166666666667cm" style:rel-width="100%" svg:height="6.7725787284611cm" style:rel-height="scale"><draw:image xlink:href="Pictures/a107abe0bd8c7515bbbcbc944f107b11.png" xlink:type="simple" xlink:show="embed" xlink:actuate="onLoad"/></draw:frame></text:p>
      <text:p text:style-name="Text_20_body">Le produit dans la liste admin s'affichera alors avec la mention “<text:span text:style-name="Strong_20_Emphasis">En stock x 0</text:span>”: </text:p>
      <text:p text:style-name="Text_20_body"><draw:frame draw:style-name="media" draw:name="2" text:anchor-type="as-char" draw:z-index="2" svg:width="21.166666666667cm" style:rel-width="100%" svg:height="2.701600312256cm" style:rel-height="scale"><draw:image xlink:href="Pictures/51f7bf994e9cedeca57698a4f61fb556.png" xlink:type="simple" xlink:show="embed" xlink:actuate="onLoad"/></draw:frame></text:p>
      <text:p text:style-name="Text_20_body">Et côté client sur le site public, le message d'avertissement de stock épuisé est affiché, mais la commande du produit est toujours possible.</text:p>
      <text:p text:style-name="Text_20_body"><draw:frame draw:style-name="media" draw:name="3" text:anchor-type="as-char" draw:z-index="3" svg:width="15.663333333333cm" svg:height="8.5725cm"><draw:image xlink:href="Pictures/69517f24984378c709e56a6723a9394f.png" xlink:type="simple" xlink:show="embed" xlink:actuate="onLoad"/></draw:frame></text:p>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 message affiché peut différer, selon la langue de l'interface et les traductions ajoutées. Ci-dessus, on peut voir le message français personnalisé du site <text:a xlink:type="simple" xlink:href="https://semencesduportage.com/" text:style-name="Internet_20_link" text:visited-style-name="Visited_20_Internet_20_Link">Semences du Portage</text:a>, que nous remercions en passant pour l'autorisation d'utiliser leur site en exemple!</text:p></table:table-cell></table:table-row></table:table></draw:text-box></draw:frame></text:p>
      <text:p text:style-name="Horizontal_20_Line"/>
      <text:h text:style-name="Heading_20_2" text:outline-level="2"><text:bookmark-start text:name="__RefHeading___voir_aussi_7"/><text:bookmark-start text:name="voir_aussi"/>Voir aussi :<text:bookmark-end text:name="__RefHeading___voir_aussi_7"/><text:bookmark-end text:name="voir_aussi"/></text:h>
      <text:list text:style-name="List_20_1" text:continue-numbering="false">
        <text:list-item>
          <text:p text:style-name="List_20_1_Content_First"> <text:a xlink:type="simple" xlink:href="https://wiki.kajoom.ca/site_web/wordpress/plugins/start" text:style-name="Internet_20_link" text:visited-style-name="Visited_20_Internet_20_Link">Plugins WordPress</text:a></text:p>
        </text:list-item>
        <text:list-item>
          <text:p text:style-name="List_20_1_Content"> <text:a xlink:type="simple" xlink:href="https://wiki.kajoom.ca/site_web/wordpress/start" text:style-name="Internet_20_link" text:visited-style-name="Visited_20_Internet_20_Link">Gestion d'un site web WordPress</text:a></text:p>
        </text:list-item>
        <text:list-item>
          <text:p text:style-name="List_20_1_Content_Last"> <text:a xlink:type="simple" xlink:href="https://wiki.kajoom.ca/site_web/start" text:style-name="Internet_20_link" text:visited-style-name="Visited_20_Internet_20_Link">Site Web</text:a></text:p>
        </text:list-item>
      </text:list>
      <text:p text:style-name="Horizontal_20_Line"/>
      <text:h text:style-name="Heading_20_2" text:outline-level="2"><text:bookmark-start text:name="__RefHeading___services_relies_8"/><text:bookmark-start text:name="services_relies"/>Services reliés<text:bookmark-end text:name="__RefHeading___services_relies_8"/><text:bookmark-end text:name="services_relies"/></text:h>
      <text:list text:style-name="List_20_1" text:continue-numbering="false">
        <text:list-item>
          <text:p text:style-name="LastListParagraph_List_20_1_Content_First"> <text:a xlink:type="simple" xlink:href="http://kajoom.ca/services/conception" text:style-name="Internet_20_link" text:visited-style-name="Visited_20_Internet_20_Link">kajoom.ca/services/conception</text:a></text:p>
        </text:list-item>
      </text:list>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69-12-31T19::00:00</meta:creation-date>
    <dc:creator>Generated</dc:creator>
    <dc:date>1969-12-31T19::00:00</dc:date>
    <dc:language>en-US</dc:language>
    <meta:editing-cycles>1</meta:editing-cycles>
    <meta:editing-duration>PT0S</meta:editing-duration>
    <dc:title>site_web:wordpress:plugins:woocommerce</dc:title>
  </office:meta>
</office:document-meta>
</file>