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7363b6ec8a75fc2245a1b496fcc6bcc.png"/>
  <manifest:file-entry manifest:media-type="image/png" manifest:full-path="Pictures/cc0df9d80cc2c13d8a12b73bdf99b28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_web:wordpress:plugins:kajoom_maps"/><text:bookmark-start text:name="__RefHeading___gerer_un_site_utilisant_le_plugin_kajoom_maps_1"/><text:bookmark-start text:name="gerer_un_site_utilisant_le_plugin_kajoom_maps"/>Gérer un site utilisant le plugin Kajoom Maps<text:bookmark-end text:name="__RefHeading___gerer_un_site_utilisant_le_plugin_kajoom_maps_1"/><text:bookmark-end text:name="gerer_un_site_utilisant_le_plugin_kajoom_maps"/></text:h>
      <text:p text:style-name="Text_20_body">Le plugin Kajoom Maps sert à afficher une carte Google dans une page Wordpress au moyen d'un <text:span text:style-name="Emphasis">shortcode</text:span>. La carte affiche un cercle et un point animé afin d'illustrer le « territoire couvert ». Particulièrement utile si vous offrez un service dans un territoire donné, ou si votre territoire desservi change régulièrement parce que vous êtes sur la route par exemple. </text:p>
      <text:p text:style-name="Text_20_body">Il n'y a pas d'interface d'administration, la configuration d'une carte se fait directement sur la page où est présent le shortcode au moyen d'un lien qui s'affiche lorsque connecté à Wordpress en tant qu'administrateur.</text:p>
      <text:p text:style-name="Horizontal_20_Line"/>
      <text:h text:style-name="Heading_20_2" text:outline-level="2"><text:bookmark-start text:name="__RefHeading___ajouter_une_carte_dans_une_page_ou_un_article_2"/><text:bookmark-start text:name="ajouter_une_carte_dans_une_page_ou_un_article"/>Ajouter une carte dans une page ou un article<text:bookmark-end text:name="__RefHeading___ajouter_une_carte_dans_une_page_ou_un_article_2"/><text:bookmark-end text:name="ajouter_une_carte_dans_une_page_ou_un_article"/></text:h>
      <text:p text:style-name="Text_20_body">Pour afficher une carte, simplement ajouter le shortcode « kajoom_maps » comme ceci : </text:p>
      <text:p text:style-name="Preformatted_20_Text">[kajoom_maps]</text:p>
      <text:p text:style-name="Horizontal_20_Line"/>
      <text:h text:style-name="Heading_20_2" text:outline-level="2"><text:bookmark-start text:name="__RefHeading___modifier_une_carte_3"/><text:bookmark-start text:name="modifier_une_carte"/>Modifier une carte<text:bookmark-end text:name="__RefHeading___modifier_une_carte_3"/><text:bookmark-end text:name="modifier_une_carte"/></text:h>
      <text:p text:style-name="Text_20_body">1. Alors que vous êtes connecté à Wordpress, rendez vous sur la page du site affichant la carte à modifier et cliquez sur le lien <text:span text:style-name="Strong_20_Emphasis">Modifier la carte</text:span> en haut à gauche de la carte.</text:p>
      <text:p text:style-name="Text_20_body"><draw:frame draw:style-name="media" draw:name="0" text:anchor-type="as-char" draw:z-index="0" svg:width="7.9375cm" svg:height="5.8014143730887cm"><draw:image xlink:href="Pictures/57363b6ec8a75fc2245a1b496fcc6bcc.png" xlink:type="simple" xlink:show="embed" xlink:actuate="onLoad"/></draw:frame></text:p>
      <text:p text:style-name="Text_20_body">2. Réglez la position du curseur en recherchant un lieu dans la case de doite et appuyez sur le bouton pour actualiser la carte.</text:p>
      <text:p text:style-name="Text_20_body"><draw:frame draw:style-name="media" draw:name="1" text:anchor-type="as-char" draw:z-index="1" svg:width="7.9375cm" svg:height="10.410429331307cm"><draw:image xlink:href="Pictures/cc0df9d80cc2c13d8a12b73bdf99b287.png" xlink:type="simple" xlink:show="embed" xlink:actuate="onLoad"/></draw:frame></text:p>
      <text:p text:style-name="Text_20_body">3. Sauvegarder en cliquant « Soumettre ».</text:p>
      <text:p text:style-name="Horizontal_20_Line"/>
      <text:h text:style-name="Heading_20_2" text:outline-level="2"><text:bookmark-start text:name="__RefHeading___voir_aussi_4"/><text:bookmark-start text:name="voir_aussi"/>Voir aussi :<text:bookmark-end text:name="__RefHeading___voir_aussi_4"/><text:bookmark-end text:name="voir_aussi"/></text:h>
      <text:list text:style-name="List_20_1" text:continue-numbering="false">
        <text:list-item>
          <text:p text:style-name="List_20_1_Content_First"> <text:a xlink:type="simple" xlink:href="https://wiki.kajoom.ca/site_web/wordpress/start" text:style-name="Internet_20_link" text:visited-style-name="Visited_20_Internet_20_Link">Gestion d'un site web WordPress</text:a></text:p>
        </text:list-item>
        <text:list-item>
          <text:p text:style-name="List_20_1_Content_Last"> <text:a xlink:type="simple" xlink:href="https://wiki.kajoom.ca/site_web/start" text:style-name="Internet_20_link" text:visited-style-name="Visited_20_Internet_20_Link">Site Web</text:a></text:p>
        </text:list-item>
      </text:list>
      <text:p text:style-name="Horizontal_20_Line"/>
      <text:h text:style-name="Heading_20_2" text:outline-level="2"><text:bookmark-start text:name="__RefHeading___exemples_de_sites_utilisant_ce_plugin_5"/><text:bookmark-start text:name="exemples_de_sites_utilisant_ce_plugin"/>Exemples de sites utilisant ce plugin<text:bookmark-end text:name="__RefHeading___exemples_de_sites_utilisant_ce_plugin_5"/><text:bookmark-end text:name="exemples_de_sites_utilisant_ce_plugin"/></text:h>
      <text:list text:style-name="List_20_1" text:continue-numbering="false">
        <text:list-item>
          <text:p text:style-name="LastListParagraph_List_20_1_Content_First"> <text:a xlink:type="simple" xlink:href="http://taupierpro.com/" text:style-name="Internet_20_link" text:visited-style-name="Visited_20_Internet_20_Link">taupierpro.com</text:a></text:p>
        </text:list-item>
      </text:list>
      <text:p text:style-name="Horizontal_20_Line"/>
      <text:h text:style-name="Heading_20_2" text:outline-level="2"><text:bookmark-start text:name="__RefHeading___services_relies_6"/><text:bookmark-start text:name="services_relies"/>Services reliés<text:bookmark-end text:name="__RefHeading___services_relies_6"/><text:bookmark-end text:name="services_relies"/></text:h>
      <text:list text:style-name="List_20_1" text:continue-numbering="false">
        <text:list-item>
          <text:p text:style-name="LastListParagraph_List_20_1_Content_First"> <text:a xlink:type="simple" xlink:href="http://kajoom.ca/services/conception" text:style-name="Internet_20_link" text:visited-style-name="Visited_20_Internet_20_Link">kajoom.ca/services/conception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te_web:wordpress:plugins:kajoom_maps</dc:title>
  </office:meta>
</office:document-meta>
</file>