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wordpress:plugins:google_doc_embedder"/><text:bookmark-start text:name="__RefHeading___utiliser_le_plugin_google_doc_embedder_1"/><text:bookmark-start text:name="utiliser_le_plugin_google_doc_embedder"/>Utiliser le plugin Google Doc Embedder<text:bookmark-end text:name="__RefHeading___utiliser_le_plugin_google_doc_embedder_1"/><text:bookmark-end text:name="utiliser_le_plugin_google_doc_embedd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wordpress:plugins:google_doc_embedder</dc:title>
  </office:meta>
</office:document-meta>
</file>