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ackages:start"/><text:bookmark-start text:name="__RefHeading___packages_pour_le_plugin_kajoom_framework_1"/><text:bookmark-start text:name="packages_pour_le_plugin_kajoom_framework"/>Packages pour le plugin Kajoom Framework<text:bookmark-end text:name="__RefHeading___packages_pour_le_plugin_kajoom_framework_1"/><text:bookmark-end text:name="packages_pour_le_plugin_kajoom_framewor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ackages:start</dc:title>
  </office:meta>
</office:document-meta>
</file>