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f0deffdacadf68b062f5be3eadfc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guide_demarrage"/><text:bookmark-start text:name="__RefHeading___guide_de_demarrage_avec_wordpress_1"/><text:bookmark-start text:name="guide_de_demarrage_avec_wordpress"/>Guide de Démarrage avec Wordpress<text:bookmark-end text:name="__RefHeading___guide_de_demarrage_avec_wordpress_1"/><text:bookmark-end text:name="guide_de_demarrage_avec_wordpress"/></text:h>
      <text:p text:style-name="Text_20_body">Les sites web ou un blogues sous WordPress sont réputés être faciles à administrer. Il faut quand même prendre s'y familiariser un peu au début, comme pour tout nouveau logiciel. Voici notre base de connaissances à ce sujet.</text:p>
      <text:p text:style-name="Horizontal_20_Line"/>
      <text:h text:style-name="Heading_20_2" text:outline-level="2"><text:bookmark-start text:name="__RefHeading___se_connecter_a_wordpress_2"/><text:bookmark-start text:name="se_connecter_a_wordpress"/>Se connecter à WordPress<text:bookmark-end text:name="__RefHeading___se_connecter_a_wordpress_2"/><text:bookmark-end text:name="se_connecter_a_wordpress"/></text:h>
      <text:p text:style-name="Text_20_body">Pour se connecter à l'interface d'administration d'un site WordPress, il suffit d'ajouter « wp-login.php » à l'adresse de votre site. </text:p>
      <text:p text:style-name="Text_20_body">Par exemple :</text:p>
      <text:list text:style-name="List_20_1" text:continue-numbering="false">
        <text:list-item>
          <text:p text:style-name="LastListParagraph_List_20_1_Content_First"> votredomaine.ext/<text:span text:style-name="Strong_20_Emphasis">wp-login.php</text:span></text:p>
        </text:list-item>
      </text:list>
      <text:p text:style-name="Text_20_body">Vous aurez ensuite à fournir votre <text:span text:style-name="Strong_20_Emphasis">identifiant</text:span> et votre <text:span text:style-name="Strong_20_Emphasis">mot de passe</text:span> associé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ruc : un équivalent plus rapide est d'ajouter simplement <text:span text:style-name="Strong_20_Emphasis">/admin</text:span> à l'adresse de votre site Web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Attention! Il arrive souvent que nos sites WordPress, pour des raisons de sécurité, ont leur adresse de connexion modifiée. En cas de doute, contactez le responsable technique de votre site.</text:p></table:table-cell></table:table-row></table:table></draw:text-box></draw:frame></text:p>
      <text:p text:style-name="Horizontal_20_Line"/>
      <text:h text:style-name="Heading_20_2" text:outline-level="2"><text:bookmark-start text:name="__RefHeading___reinitialiser_son_mot_de_passe_3"/><text:bookmark-start text:name="reinitialiser_son_mot_de_passe"/>Réinitialiser son mot de passe<text:bookmark-end text:name="__RefHeading___reinitialiser_son_mot_de_passe_3"/><text:bookmark-end text:name="reinitialiser_son_mot_de_passe"/></text:h>
      <text:p text:style-name="Text_20_body"> Lorsque vous perdez le mot de passe de votre compte, vous pouvez utiliser le lien de réinitialisation du mot de passe, situé sous le formulaire de connexion à l'administration de Wordpress.</text:p>
      <text:p text:style-name="Text_20_body">Vous devez connaître l'une ou l'autre de ces informations afin d'activer le processus :</text:p>
      <text:list text:style-name="List_20_1" text:continue-numbering="false">
        <text:list-item>
          <text:p text:style-name="List_20_1_Content_First"> L'<text:span text:style-name="Strong_20_Emphasis">adresse courriel</text:span> reliée au compte</text:p>
        </text:list-item>
        <text:list-item>
          <text:p text:style-name="List_20_1_Content_Last"> Le <text:span text:style-name="Strong_20_Emphasis">nom d'utilisateur</text:span> reliée au compte</text:p>
        </text:list-item>
      </text:list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Si vous ne connaissez ni l'adresse courriel, ni le nom d'utilisateur, <text:span text:style-name="del">vous êtes cuits,</text:span> il ne vous reste qu'à contacter l'administrateur du site afin qu'il réinitialise votre mot de passe via l'interface de Wordpress!</text:p></table:table-cell></table:table-row></table:table></draw:text-box></draw:frame></text:p>
      <text:p text:style-name="Horizontal_20_Line"/>
      <text:h text:style-name="Heading_20_2" text:outline-level="2"><text:bookmark-start text:name="__RefHeading___ajouter_un_article_de_blogue_4"/><text:bookmark-start text:name="ajouter_un_article_de_blogue"/>Ajouter un article de blogue<text:bookmark-end text:name="__RefHeading___ajouter_un_article_de_blogue_4"/><text:bookmark-end text:name="ajouter_un_article_de_blogue"/></text:h>
      <text:p text:style-name="Text_20_body">Pour ajouter un article à votre blogue WordPress, rendez vous d'abord dans l'administration. Sous le menu <text:span text:style-name="Strong_20_Emphasis">Articles</text:span>, cliquez <text:span text:style-name="Strong_20_Emphasis">Ajouter un Article</text:span>.</text:p>
      <text:p text:style-name="Text_20_body">Remplissez au minimum les champs suivant :</text:p>
      <text:list text:style-name="List_20_1" text:continue-numbering="false">
        <text:list-item>
          <text:p text:style-name="List_20_1_Content_First"> Titre</text:p>
        </text:list-item>
        <text:list-item>
          <text:p text:style-name="List_20_1_Content_Last"> Description</text:p>
        </text:list-item>
      </text:list>
      <text:p text:style-name="Text_20_body">Puis vous pouvez sauvegarder en cliquant sur le bouton situé à droite de l'interface.</text:p>
      <text:p text:style-name="Horizontal_20_Line"/>
      <text:h text:style-name="Heading_20_2" text:outline-level="2"><text:bookmark-start text:name="__RefHeading___ajouter_une_image_a_un_article_5"/><text:bookmark-start text:name="ajouter_une_image_a_un_article"/>Ajouter une image à un article<text:bookmark-end text:name="__RefHeading___ajouter_une_image_a_un_article_5"/><text:bookmark-end text:name="ajouter_une_image_a_un_article"/></text:h>
      <text:p text:style-name="Text_20_body">Le Gestionnaire de médias de Wordpress est une des grandes forces de ce logiciel pour sa simplicité et son efficacité.</text:p>
      <text:p text:style-name="Text_20_body">Pour ajouter une image ou un document à votre article, cliquez d'abord sur le bouton <text:span text:style-name="Strong_20_Emphasis">Ajouter un média</text:span> qui est au-dessus de l'éditeur de texte de Wordpress.</text:p>
      <text:p text:style-name="Text_20_body">Une fenêtre s'affiche avec plusieurs options permettant d'ajouter ou de sélectionner des images qui seront ensuite insérées dans l'article.</text:p>
      <text:p text:style-name="Text_20_body"><draw:frame draw:style-name="media" draw:name="La fenêtre que l'on retrouve en cliquant sur le bouton &quot;Ajouter un média&quot; qui est au-dessus de l'éditeur de texte de Wordpress. Legend" text:anchor-type="as-char" draw:z-index="0" svg:width="25.479375cm" style:rel-width="100%"><draw:text-box><text:p text:style-name="legendcenter"><draw:frame draw:style-name="media" draw:name="La fenêtre que l'on retrouve en cliquant sur le bouton &quot;Ajouter un média&quot; qui est au-dessus de l'éditeur de texte de Wordpress." text:anchor-type="as-char" draw:z-index="0" svg:width="25.479375cm" style:rel-width="100%" svg:height="18.229791666667cm" style:rel-height="scale"><draw:image xlink:href="Pictures/86f0deffdacadf68b062f5be3eadfcf1.png" xlink:type="simple" xlink:show="embed" xlink:actuate="onLoad"/></draw:frame>La fenêtre que l'on retrouve en cliquant sur le bouton "Ajouter un média" qui est au-dessus de l'éditeur de texte de Wordpress.</text:p></draw:text-box></draw:frame></text:p>
      <text:p text:style-name="Horizontal_20_Line"/>
      <text:h text:style-name="Heading_20_2" text:outline-level="2"><text:bookmark-start text:name="__RefHeading___ajouter_un_lien_de_menu_6"/><text:bookmark-start text:name="ajouter_un_lien_de_menu"/>Ajouter un lien de menu<text:bookmark-end text:name="__RefHeading___ajouter_un_lien_de_menu_6"/><text:bookmark-end text:name="ajouter_un_lien_de_menu"/></text:h>
      <text:p text:style-name="Text_20_body">1 - Aller dans Apparences -&gt; Menu. (ADRESSE_DU_SITE/wp-admin/nav-menus.php)</text:p>
      <text:p text:style-name="Text_20_body">2 - Ajouter le lien souhaité en le sélectionnant à gauche. Si c'est un lien vers une Page, il faudra que cette page ait été créée au préalable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"> <text:a xlink:type="simple" xlink:href="https://wiki.kajoom.ca/site_web/wordpress/themes/start" text:style-name="Internet_20_link" text:visited-style-name="Visited_20_Internet_20_Link">Thèmes WordPress</text:a></text:p>
        </text:list-item>
        <text:list-item>
          <text:p text:style-name="List_20_1_Content"> <text:a xlink:type="simple" xlink:href="https://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iki.kajoom.ca/site_web/start" text:style-name="Internet_20_link" text:visited-style-name="Visited_20_Internet_20_Link">Site Web</text:a></text:p>
        </text:list-item>
        <text:list-item>
          <text:p text:style-name="List_20_1_Content_Last"> <text:a xlink:type="simple" xlink:href="https://wiki.kajoom.ca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s_relies_8"/><text:bookmark-start text:name="services_relies"/>Services reliés<text:bookmark-end text:name="__RefHeading___services_relies_8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guide_demarrage</dc:title>
  </office:meta>
</office:document-meta>
</file>