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joomla:extensions:templates:yoo_nano"/><text:bookmark-start text:name="__RefHeading___utiliser_le_theme_yoo_nano_1"/><text:bookmark-start text:name="utiliser_le_theme_yoo_nano"/>Utiliser le thème Yoo Nano<text:bookmark-end text:name="__RefHeading___utiliser_le_theme_yoo_nano_1"/><text:bookmark-end text:name="utiliser_le_theme_yoo_nano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joomla:extensions:templates:yoo_nano</dc:title>
  </office:meta>
</office:document-meta>
</file>