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409753e7a89bab37f12ea889119686.png"/>
  <manifest:file-entry manifest:media-type="image/png" manifest:full-path="Pictures/84cdde02e7dabf23a69b5dd92bc2c27b.png"/>
  <manifest:file-entry manifest:media-type="image/png" manifest:full-path="Pictures/6856c0fd97e9fd16f14b419886a330ef.png"/>
  <manifest:file-entry manifest:media-type="image/png" manifest:full-path="Pictures/f32f763ed6482e60f93ad30521129c8b.png"/>
  <manifest:file-entry manifest:media-type="image/png" manifest:full-path="Pictures/7e2973ed4ac28627d7cdf0f396e1f64f.png"/>
  <manifest:file-entry manifest:media-type="image/png" manifest:full-path="Pictures/2a2f9f382619844c4fc12aabb6137a95.png"/>
  <manifest:file-entry manifest:media-type="image/png" manifest:full-path="Pictures/0f48cdcd5e4f786cedff2874c8c9212c.png"/>
  <manifest:file-entry manifest:media-type="image/png" manifest:full-path="Pictures/befe0cb5567bd610c7003e0ea4c2c008.png"/>
  <manifest:file-entry manifest:media-type="image/png" manifest:full-path="Pictures/d29b641f83d40a8d1b2b853c9d56a47e.png"/>
  <manifest:file-entry manifest:media-type="image/png" manifest:full-path="Pictures/7a208f69eb301f902aa8c3e64eecb55d.png"/>
  <manifest:file-entry manifest:media-type="image/png" manifest:full-path="Pictures/88e591861ba90e4519e221622823faa1.png"/>
  <manifest:file-entry manifest:media-type="image/png" manifest:full-path="Pictures/e44b4d4c5650f915ccf7bfdc66afea77.png"/>
  <manifest:file-entry manifest:media-type="image/png" manifest:full-path="Pictures/f52d613b7479471720776393e64b5b1d.png"/>
  <manifest:file-entry manifest:media-type="image/png" manifest:full-path="Pictures/be5ac94b1468b793833e9358566d2aec.png"/>
  <manifest:file-entry manifest:media-type="image/png" manifest:full-path="Pictures/d0e5591a5d8849f6cc95c68fe4fedd47.png"/>
  <manifest:file-entry manifest:media-type="image/png" manifest:full-path="Pictures/3c664d2e564790df42b18a6e2f89d9e9.png"/>
  <manifest:file-entry manifest:media-type="image/png" manifest:full-path="Pictures/d5d1dad5bf1d2fe33b06f401cdb2c3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joomla:extensions:composants:acymailing:j15"/><text:bookmark-start text:name="__RefHeading___acymailing_pour_joomla_1.5.x_1"/><text:bookmark-start text:name="acymailing_pour_joomla_1.5.x"/>Acymailing pour Joomla 1.5.x<text:bookmark-end text:name="__RefHeading___acymailing_pour_joomla_1.5.x_1"/><text:bookmark-end text:name="acymailing_pour_joomla_1.5.x"/></text:h>
      <text:p text:style-name="Text_20_body"><draw:frame draw:style-name="medialeft" draw:name="0" text:anchor-type="paragraph" draw:z-index="0" svg:width="6.0854166666667cm" svg:height="3.8364583333333cm"><draw:image xlink:href="Pictures/cd409753e7a89bab37f12ea889119686.png" xlink:type="simple" xlink:show="embed" xlink:actuate="onLoad"/></draw:frame><text:a xlink:type="simple" xlink:href="https://www.acyba.com/" text:style-name="Internet_20_link" text:visited-style-name="Visited_20_Internet_20_Link">Acymailing</text:a> est un composant permettant de gérer et d'envoyer des infolettres à partir de l'interface d'administration d'un site Joomla. </text:p>
      <text:p text:style-name="Text_20_body">Très complet, c'est une des meilleures extensions de ce genre au regard des fonctionnalités offertes et de la facilité d'utilisation, tous CMS confondus. </text:p>
      <text:p text:style-name="Text_20_body">Cette page présente Acymailing en utilisation avec un site Joomla 1.5, mais c'est très similaire avec l'interface des autres versions de Jooml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Bien que toujours fonctionnel avec Joomla 1.5, il est recommandé d'utiliser Acymailing avec la dernière version de Joomla, soit la version 3.x à l'heure actuelle.</text:p></table:table-cell></table:table-row></table:table></draw:text-box></draw:frame></text:p>
      <text:p text:style-name="Horizontal_20_Line"/>
      <text:h text:style-name="Heading_20_2" text:outline-level="2"><text:bookmark-start text:name="__RefHeading___acceder_a_acymailing_2"/><text:bookmark-start text:name="acceder_a_acymailing"/>Accéder à Acymailing<text:bookmark-end text:name="__RefHeading___acceder_a_acymailing_2"/><text:bookmark-end text:name="acceder_a_acymailing"/></text:h>
      <text:p text:style-name="Text_20_body">Pour accéder à l'interface d'administration de Acymailing, vous devez être <text:a xlink:type="simple" xlink:href="https://wiki.kajoom.ca/site_web/joomla/guide_demarrage" text:style-name="Internet_20_link" text:visited-style-name="Visited_20_Internet_20_Link">connecté à l'interface d'administration de Joomla!</text:a></text:p>
      <text:p text:style-name="Text_20_body">Ensuite, il suffit de choisir le menu <text:span text:style-name="Strong_20_Emphasis">Composants -&gt; Acymailing</text:span> accessible dans le menu principal.</text:p>
      <text:p text:style-name="Text_20_body"><draw:frame draw:style-name="mediacenter" draw:name="1" text:anchor-type="paragraph" draw:z-index="1" svg:width="21.166666666667cm" style:rel-width="100%" svg:height="8.3903903903904cm" style:rel-height="scale"><draw:image xlink:href="Pictures/84cdde02e7dabf23a69b5dd92bc2c27b.png" xlink:type="simple" xlink:show="embed" xlink:actuate="onLoad"/></draw:frame></text:p>
      <text:p text:style-name="Text_20_body">Une fois entré dans l'interface du composant Acymailing, un menu rapide vous présente toutes les options disponibles Attention, l'image ci-dessus présente l'interface de <text:a xlink:type="simple" xlink:href="https://www.acyba.com/acymailing/enterprise.html" text:style-name="Internet_20_link" text:visited-style-name="Visited_20_Internet_20_Link">Acymailing Enterprise</text:a>, la version Pro et payante, mais c'est tout de même très similaire aux autre versions.</text:p>
      <text:p text:style-name="Horizontal_20_Line"/>
      <text:h text:style-name="Heading_20_2" text:outline-level="2"><text:bookmark-start text:name="__RefHeading___gerer_les_listes_3"/><text:bookmark-start text:name="gerer_les_listes"/>Gérer les listes<text:bookmark-end text:name="__RefHeading___gerer_les_listes_3"/><text:bookmark-end text:name="gerer_les_listes"/></text:h>
      <text:p text:style-name="Text_20_body">Un des avantages de Acymailing, c'est de permettre de regrouper les utilisateur dans une ou plusieurs listes. C'est pratique pour pouvoir catégoriser vos abonnés afin de leur envoyer les contenus qui les intéresse. Acymailing permet d'envoyer à une ou plusieurs liste à la fois.</text:p>
      <text:p text:style-name="Text_20_body">Pour accéder aux listes, choisir le menu <text:span text:style-name="Strong_20_Emphasis">Acymailing -&gt; Listes</text:span> accessible dans le menu principal.</text:p>
      <text:p text:style-name="Text_20_body"><draw:frame draw:style-name="mediacenter" draw:name="2" text:anchor-type="paragraph" draw:z-index="2" svg:width="21.166666666667cm" style:rel-width="100%" svg:height="8.305690399137cm" style:rel-height="scale"><draw:image xlink:href="Pictures/6856c0fd97e9fd16f14b419886a330ef.png" xlink:type="simple" xlink:show="embed" xlink:actuate="onLoad"/></draw:frame></text:p>
      <text:p text:style-name="Horizontal_20_Line"/>
      <text:h text:style-name="Heading_20_3" text:outline-level="3"><text:bookmark-start text:name="__RefHeading___ajouter_ou_modifier_une_liste_4"/><text:bookmark-start text:name="ajouter_ou_modifier_une_liste"/>Ajouter ou modifier une liste<text:bookmark-end text:name="__RefHeading___ajouter_ou_modifier_une_liste_4"/><text:bookmark-end text:name="ajouter_ou_modifier_une_liste"/></text:h>
      <text:p text:style-name="Text_20_body">Chacune des listes se voit attribuer une couleur, personnalisable dans l'interface d'édition d'une liste. Un abonné pourra également être inscrit à une ou plusieurs listes. Lorsque la liste est Visible, les utilisateurs auront la possibilité de choisir cette liste, de s'abonner ou de se désabonner de cette liste spécifique. </text:p>
      <text:p text:style-name="Text_20_body"><draw:frame draw:style-name="mediacenter" draw:name="3" text:anchor-type="paragraph" draw:z-index="3" svg:width="21.166666666667cm" style:rel-width="100%" svg:height="13.386389360498cm" style:rel-height="scale"><draw:image xlink:href="Pictures/f32f763ed6482e60f93ad30521129c8b.png" xlink:type="simple" xlink:show="embed" xlink:actuate="onLoad"/></draw:frame></text:p>
      <text:p text:style-name="Text_20_body">La seule différence entre les actions d'ajouter ou de modifier un liste, c'est la première étape :</text:p>
      <text:list text:style-name="List_20_1" text:continue-numbering="false">
        <text:list-item>
          <text:p text:style-name="List_20_1_Content_First"> <text:span text:style-name="Strong_20_Emphasis">Ajouter une liste</text:span> : cliquer sur le bouton <text:span text:style-name="Strong_20_Emphasis">Nouveau</text:span> (New) en haut à droite de l'interface.</text:p>
        </text:list-item>
        <text:list-item>
          <text:p text:style-name="List_20_1_Content_Last"> <text:span text:style-name="Strong_20_Emphasis">Modifier une liste</text:span> : cliquer sur le <text:span text:style-name="Strong_20_Emphasis">lien bleu</text:span> correspondant dans la liste... de listes!</text:p>
        </text:list-item>
      </text:list>
      <text:p text:style-name="Text_20_body">Une fois l'interface d'édition chargée, vous pouvez modifier les champs d'informnation souhaités puis sauvegarder lorsque terminé.</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e fonctionnement est celui de base retrouvé un peu partout dans le logiciel Joomla! Pour en apprendre davantage à ce sujet, consultez d'abord le <text:a xlink:type="simple" xlink:href="https://wiki.kajoom.ca/site_web/joomla/guide_demarrage" text:style-name="Internet_20_link" text:visited-style-name="Visited_20_Internet_20_Link">Guide de démarrage avec le logiciel Joomla!</text:a></text:p></table:table-cell></table:table-row></table:table></draw:text-box></draw:frame></text:p>
      <text:p text:style-name="Horizontal_20_Line"/>
      <text:h text:style-name="Heading_20_2" text:outline-level="2"><text:bookmark-start text:name="__RefHeading___gerer_les_utilisateurs_vos_abonnes_5"/><text:bookmark-start text:name="gerer_les_utilisateurs_vos_abonnes"/>Gérer les utilisateurs (vos abonnés)<text:bookmark-end text:name="__RefHeading___gerer_les_utilisateurs_vos_abonnes_5"/><text:bookmark-end text:name="gerer_les_utilisateurs_vos_abonnes"/></text:h>
      <text:p text:style-name="Text_20_body">La gestion des utilisateurs est très conviviale dans Acymailing. On y voit résumé plusieurs informations pertinentes telles que le nom, l'adresse courriel, la date d'inscription, les listes auxquelles ces derniers sont abonnés, leurs préférences (par exemple : recevoir ou non les envois sous forme de HTML ou en texte seulement), le statut de l'inscription, etc. </text:p>
      <text:p text:style-name="Text_20_body">Pour accéder à la liste des utilisateurs, choisir le menu <text:span text:style-name="Strong_20_Emphasis">Acymailing -&gt; Utilisateurs</text:span> accessible dans le menu principal.</text:p>
      <text:p text:style-name="Text_20_body"><draw:frame draw:style-name="mediacenter" draw:name="4" text:anchor-type="paragraph" draw:z-index="4" svg:width="21.166666666667cm" style:rel-width="100%" svg:height="9.4998634998635cm" style:rel-height="scale"><draw:image xlink:href="Pictures/7e2973ed4ac28627d7cdf0f396e1f64f.png" xlink:type="simple" xlink:show="embed" xlink:actuate="onLoad"/></draw:frame></text:p>
      <text:p text:style-name="Text_20_body">Si vous avez ajouté des champs personnalisés afin de contenir des informations additionnelles sur l'utilisateur, celles-ci s'afficheront également (sur l'image ci-dessous, ce sont les colonnes <text:span text:style-name="Strong_20_Emphasis">Entreprise</text:span> et <text:span text:style-name="Strong_20_Emphasis">Région</text:span>).</text:p>
      <text:p text:style-name="Text_20_body">La colonne <text:span text:style-name="Strong_20_Emphasis">Abonnement</text:span> affiche des pastilles de couleur (entourées de vert) qui représentent les listes auxquelles l'utilisateur est abonné. Un simple clic sur une des pastilles désabonnera l'utilisateur de cette liste : la pastille sera alors entourée d'un cercle orange.</text:p>
      <text:p text:style-name="Horizontal_20_Line"/>
      <text:h text:style-name="Heading_20_3" text:outline-level="3"><text:bookmark-start text:name="__RefHeading___ajouter_ou_modifier_un_utilisateur_6"/><text:bookmark-start text:name="ajouter_ou_modifier_un_utilisateur"/>Ajouter ou modifier un utilisateur<text:bookmark-end text:name="__RefHeading___ajouter_ou_modifier_un_utilisateur_6"/><text:bookmark-end text:name="ajouter_ou_modifier_un_utilisateur"/></text:h>
      <text:p text:style-name="Text_20_body">Après avoir cliqué sur l'utilisateur à modifier (ou cliqué <text:span text:style-name="Strong_20_Emphasis">Nouveau</text:span> pour ajouter un nouvel abonné), voici l'interface que vous aurez sous les yeux : </text:p>
      <text:p text:style-name="Text_20_body"><draw:frame draw:style-name="mediacenter" draw:name="5" text:anchor-type="paragraph" draw:z-index="5" svg:width="21.166666666667cm" style:rel-width="100%" svg:height="15.952217453505cm" style:rel-height="scale"><draw:image xlink:href="Pictures/2a2f9f382619844c4fc12aabb6137a95.png" xlink:type="simple" xlink:show="embed" xlink:actuate="onLoad"/></draw:frame></text:p>
      <text:list text:style-name="List_20_1" text:continue-numbering="false">
        <text:list-item>
          <text:p text:style-name="List_20_1_Content_First"> La section <text:span text:style-name="Strong_20_Emphasis">Informations de l'utilisateur</text:span> regroupe les informations de base et les préférences de l'utilisateur.</text:p>
        </text:list-item>
        <text:list-item>
          <text:p text:style-name="List_20_1_Content"> La section <text:span text:style-name="Strong_20_Emphasis">Informations supplémentaires</text:span> s'affichera avec les champs personnalisés précédemment créée, si tel est votre cas, sinon elle sera absente.</text:p>
        </text:list-item>
        <text:list-item>
          <text:p text:style-name="List_20_1_Content_Last"> La section <text:span text:style-name="Strong_20_Emphasis">Abonnement</text:span> présente les différentes liste pré-définies dans le système ainsi que l'état d'inscription ou non de l'utilisateur à ces listes, selon le cas.</text:p>
        </text:list-item>
      </text:list>
      <text:p text:style-name="Horizontal_20_Line"/>
      <text:h text:style-name="Heading_20_3" text:outline-level="3"><text:bookmark-start text:name="__RefHeading___importer_des_utilisateurs_7"/><text:bookmark-start text:name="importer_des_utilisateurs"/>Importer des utilisateurs<text:bookmark-end text:name="__RefHeading___importer_des_utilisateurs_7"/><text:bookmark-end text:name="importer_des_utilisateurs"/></text:h>
      <text:p text:style-name="Text_20_body">Il peut être pratique et vous sauver beaucoup de temps d'utiliser l'outil d'importation d'utilisateurs lorsque vous avez de nombreux utilisateurs à ajouter.</text:p>
      <text:p text:style-name="Text_20_body"><draw:frame draw:style-name="mediacenter" draw:name="6" text:anchor-type="paragraph" draw:z-index="6" svg:width="21.166666666667cm" style:rel-width="100%" svg:height="12.46261682243cm" style:rel-height="scale"><draw:image xlink:href="Pictures/0f48cdcd5e4f786cedff2874c8c9212c.png" xlink:type="simple" xlink:show="embed" xlink:actuate="onLoad"/></draw:frame></text:p>
      <text:p text:style-name="Text_20_body">Lorsque vous êtes prêts, cliquer sur le bouton <text:span text:style-name="Strong_20_Emphasis">Importer</text:span> pour passer à l'étape suivante qui vous permettra de lier les informations entre elles, c'est à dire entre votre fichier d'importation et le système. </text:p>
      <text:p text:style-name="Text_20_body">Si votre nouvelle liste d'utilisateurs contient des champs personnalisés, il sera utile de les lier avec les bons champs personnalisés du système à l'aide des listes déroulantes grises. Sinon, vous pouvez laisser le tout tel quel puis appuyer sur <text:span text:style-name="Strong_20_Emphasis">Importer</text:span> encore une fois pour commencer le processus d'importation.</text:p>
      <text:p text:style-name="Text_20_body"><draw:frame draw:style-name="mediacenter" draw:name="7" text:anchor-type="paragraph" draw:z-index="7" svg:width="21.166666666667cm" style:rel-width="100%" svg:height="11.230192416525cm" style:rel-height="scale"><draw:image xlink:href="Pictures/befe0cb5567bd610c7003e0ea4c2c008.png" xlink:type="simple" xlink:show="embed" xlink:actuate="onLoad"/></draw:frame></text:p>
      <text:p text:style-name="Text_20_body">Une fois le processus d'importation terminé, un message faisant le bilan de l'importation s'affiche.</text:p>
      <text:p text:style-name="Text_20_body"><draw:frame draw:style-name="mediacenter" draw:name="8" text:anchor-type="paragraph" draw:z-index="8" svg:width="21.166666666667cm" style:rel-width="100%" svg:height="1.1469622331691cm" style:rel-height="scale"><draw:image xlink:href="Pictures/d29b641f83d40a8d1b2b853c9d56a47e.png" xlink:type="simple" xlink:show="embed" xlink:actuate="onLoad"/></draw:frame></text:p>
      <text:p text:style-name="Text_20_body">En cherchant pour le mot-clé “example”, on voit bien les nouveaux utilisateurs importés pour les fins de cette démonstration. Ces derniers ont été abonnés automatiquement à la liste “Clients”, tel que précisé lors d'une étape précédente.</text:p>
      <text:p text:style-name="Text_20_body"><draw:frame draw:style-name="mediacenter" draw:name="9" text:anchor-type="paragraph" draw:z-index="9" svg:width="21.166666666667cm" style:rel-width="100%" svg:height="4.3239978034047cm" style:rel-height="scale"><draw:image xlink:href="Pictures/7a208f69eb301f902aa8c3e64eecb55d.png" xlink:type="simple" xlink:show="embed" xlink:actuate="onLoad"/></draw:frame></text:p>
      <text:p text:style-name="Horizontal_20_Line"/>
      <text:h text:style-name="Heading_20_3" text:outline-level="3"><text:bookmark-start text:name="__RefHeading___exporter_des_utilisateurs_8"/><text:bookmark-start text:name="exporter_des_utilisateurs"/>Exporter des utilisateurs<text:bookmark-end text:name="__RefHeading___exporter_des_utilisateurs_8"/><text:bookmark-end text:name="exporter_des_utilisateurs"/></text:h>
      <text:p text:style-name="Text_20_body">En cliquant sur le bouton <text:span text:style-name="Strong_20_Emphasis">Exporter</text:span>, vous obtenez l'interface suivant :</text:p>
      <text:p text:style-name="Text_20_body"><draw:frame draw:style-name="mediacenter" draw:name="10" text:anchor-type="paragraph" draw:z-index="10" svg:width="21.166666666667cm" style:rel-width="100%" svg:height="10.09235395189cm" style:rel-height="scale"><draw:image xlink:href="Pictures/88e591861ba90e4519e221622823faa1.png" xlink:type="simple" xlink:show="embed" xlink:actuate="onLoad"/></draw:frame></text:p>
      <text:p text:style-name="Text_20_body">Une liste de noms de champs de données vous est présentée et pour laquelle une présélection de champs est déjà faite. Vous pouvez laisser cette présélection telle quelle, à moins que vous souhaitiez obtenir plus ou moins de champs d'information dans votre fichier d'export.</text:p>
      <text:p text:style-name="Text_20_body">Au bas de la page, vous avez quelques choix de filtres afin de définir lesquels des utilisateurs vous souhaitez exporter : </text:p>
      <text:list text:style-name="List_20_1" text:continue-numbering="false">
        <text:list-item>
          <text:p text:style-name="List_20_1_Content_First"> Uniquement les utilisateurs inscrits à au moins une des listes sélectionnées</text:p>
        </text:list-item>
        <text:list-item>
          <text:p text:style-name="List_20_1_Content"> Uniquement les utilisateurs enregistrés (utilisateurs Joomla)</text:p>
        </text:list-item>
        <text:list-item>
          <text:p text:style-name="List_20_1_Content"> Uniquement les utilisateurs confirmés</text:p>
        </text:list-item>
        <text:list-item>
          <text:p text:style-name="List_20_1_Content_Last"> Uniquement les utilisateurs activés</text:p>
        </text:list-item>
      </text:list>
      <text:p text:style-name="Text_20_body"><draw:frame draw:style-name="mediacenter" draw:name="11" text:anchor-type="paragraph" draw:z-index="11" svg:width="14.76375cm" svg:height="5.1858333333333cm"><draw:image xlink:href="Pictures/e44b4d4c5650f915ccf7bfdc66afea77.png" xlink:type="simple" xlink:show="embed" xlink:actuate="onLoad"/></draw:frame></text:p>
      <text:p text:style-name="Text_20_body">Si vous cochez l'option <text:span text:style-name="Strong_20_Emphasis">Uniquement les utilisateurs inscrits à au moins une des listes sélectionnées</text:span>, un nouveau tableau apparaîtra afin de permettre de sélectionner les listes souhaitées. Dans l'exemple ci-dessous, nous avons coché la liste “Clients”.</text:p>
      <text:p text:style-name="Text_20_body"><draw:frame draw:style-name="mediacenter" draw:name="12" text:anchor-type="paragraph" draw:z-index="12" svg:width="14.737291666667cm" svg:height="8.9958333333333cm"><draw:image xlink:href="Pictures/f52d613b7479471720776393e64b5b1d.png" xlink:type="simple" xlink:show="embed" xlink:actuate="onLoad"/></draw:frame></text:p>
      <text:p text:style-name="Text_20_body">Lorsque vous êtes prêts, cliquer sur le bouton <text:span text:style-name="Strong_20_Emphasis">Exporter</text:span> et un fichier au format .CSV vous sera proposé pour téléchargement.</text:p>
      <text:p text:style-name="Horizontal_20_Line"/>
      <text:h text:style-name="Heading_20_2" text:outline-level="2"><text:bookmark-start text:name="__RefHeading___gerer_les_templates_modeles_d_infolettres_9"/><text:bookmark-start text:name="gerer_les_templates_modeles_d_infolettres"/>Gérer les templates (modèles d'infolettres)<text:bookmark-end text:name="__RefHeading___gerer_les_templates_modeles_d_infolettres_9"/><text:bookmark-end text:name="gerer_les_templates_modeles_d_infolettres"/></text:h>
      <text:p text:style-name="Text_20_body">Les <text:span text:style-name="Strong_20_Emphasis">Templates</text:span> sont des modèles pré-définis de mise en page d'infolettres. Ils permettent de définir une mise en page et un look général qui pourra être repris comme base pour chaque infolettre créée. Il est possible de télécharger des modèles gratuits ou payants sur le site de Acymailing. Vous pouvez également créer votre propre modèle d'infolettre pour un rendu plus personnalisé.</text:p>
      <text:p text:style-name="Text_20_body">Pour accéder aux différents templates installés, choisir le menu <text:span text:style-name="Strong_20_Emphasis">Acymailing -&gt; Newsletters -&gt; Templates</text:span> accessible dans le menu principal.</text:p>
      <text:p text:style-name="Text_20_body"><draw:frame draw:style-name="mediacenter" draw:name="13" text:anchor-type="paragraph" draw:z-index="13" svg:width="21.166666666667cm" style:rel-width="100%" svg:height="10.808510638298cm" style:rel-height="scale"><draw:image xlink:href="Pictures/be5ac94b1468b793833e9358566d2aec.png" xlink:type="simple" xlink:show="embed" xlink:actuate="onLoad"/></draw:frame></text:p>
      <text:p text:style-name="Horizontal_20_Line"/>
      <text:h text:style-name="Heading_20_2" text:outline-level="2"><text:bookmark-start text:name="__RefHeading___gerer_les_infolettres_newsletters_10"/><text:bookmark-start text:name="gerer_les_infolettres_newsletters"/>Gérer les infolettres (newsletters)<text:bookmark-end text:name="__RefHeading___gerer_les_infolettres_newsletters_10"/><text:bookmark-end text:name="gerer_les_infolettres_newsletters"/></text:h>
      <text:p text:style-name="Text_20_body">Voici l'endroit où la conception de votre infolettre aura lieu.</text:p>
      <text:p text:style-name="Text_20_body">Pour accéder aux infolettres présentes dans le système (ou en créer une nouvelle), choisir le menu <text:span text:style-name="Strong_20_Emphasis">Acymailing -&gt; Newsletters</text:span> accessible dans le menu principal.</text:p>
      <text:p text:style-name="Text_20_body"><draw:frame draw:style-name="mediacenter" draw:name="14" text:anchor-type="paragraph" draw:z-index="14" svg:width="21.166666666667cm" style:rel-width="100%" svg:height="7.4211875843455cm" style:rel-height="scale"><draw:image xlink:href="Pictures/d0e5591a5d8849f6cc95c68fe4fedd47.png" xlink:type="simple" xlink:show="embed" xlink:actuate="onLoad"/></draw:frame></text:p>
      <text:p text:style-name="Text_20_body">Si des infolettres ont déjà été conçues ou envoyées par le passé, elle seront visibles ici. On y voit notamment le <text:span text:style-name="Strong_20_Emphasis">Titre</text:span> de l'infolettre, la <text:span text:style-name="Strong_20_Emphasis">Date d'envoi</text:span>, le <text:span text:style-name="Strong_20_Emphasis">Nom de l'expéditeur</text:span> utilisé, le <text:span text:style-name="Strong_20_Emphasis">Créateur</text:span> de l'infolettre, ainsi que les colonnes <text:span text:style-name="Strong_20_Emphasis">Visible</text:span> (est-ce que l'infolettre est accessible aux visiteurs du site Web) et <text:span text:style-name="Strong_20_Emphasis">Activé</text:span> (est-ce que l'infolettre a été activée : lorsqu'un envoi est fait, le statut passe automatiquement à Oui).</text:p>
      <text:p text:style-name="Horizontal_20_Line"/>
      <text:h text:style-name="Heading_20_2" text:outline-level="2"><text:bookmark-start text:name="__RefHeading___gerer_les_configurations_11"/><text:bookmark-start text:name="gerer_les_configurations"/>Gérer les configurations<text:bookmark-end text:name="__RefHeading___gerer_les_configurations_11"/><text:bookmark-end text:name="gerer_les_configurations"/></text:h>
      <text:p text:style-name="Text_20_body">Pour accéder aux configurations du système, choisir le menu <text:span text:style-name="Strong_20_Emphasis">Acymailing -&gt; Configuration</text:span> accessible dans le menu principal.</text:p>
      <text:h text:style-name="Heading_20_3" text:outline-level="3"><text:bookmark-start text:name="__RefHeading___configuration_des_courriels_12"/><text:bookmark-start text:name="configuration_des_courriels"/>Configuration des courriels<text:bookmark-end text:name="__RefHeading___configuration_des_courriels_12"/><text:bookmark-end text:name="configuration_des_courriels"/></text:h>
      <text:p text:style-name="Text_20_body"><draw:frame draw:style-name="mediacenter" draw:name="15" text:anchor-type="paragraph" draw:z-index="15" svg:width="21.166666666667cm" style:rel-width="100%" svg:height="16.112212643678cm" style:rel-height="scale"><draw:image xlink:href="Pictures/3c664d2e564790df42b18a6e2f89d9e9.png" xlink:type="simple" xlink:show="embed" xlink:actuate="onLoad"/></draw:frame></text:p>
      <text:p text:style-name="Horizontal_20_Line"/>
      <text:h text:style-name="Heading_20_3" text:outline-level="3"><text:bookmark-start text:name="__RefHeading___configuration_de_la_file_d_attente_13"/><text:bookmark-start text:name="configuration_de_la_file_d_attente"/>Configuration de la file d'attente<text:bookmark-end text:name="__RefHeading___configuration_de_la_file_d_attente_13"/><text:bookmark-end text:name="configuration_de_la_file_d_attente"/></text:h>
      <text:p text:style-name="Text_20_body"><draw:frame draw:style-name="mediacenter" draw:name="16" text:anchor-type="paragraph" draw:z-index="16" svg:width="21.166666666667cm" style:rel-width="100%" svg:height="16.604885057471cm" style:rel-height="scale"><draw:image xlink:href="Pictures/d5d1dad5bf1d2fe33b06f401cdb2c33e.png" xlink:type="simple" xlink:show="embed" xlink:actuate="onLoad"/></draw:frame></text:p>
      <text:p text:style-name="Horizontal_20_Line"/>
      <text:h text:style-name="Heading_20_2" text:outline-level="2"><text:bookmark-start text:name="__RefHeading___dans_cette_categorie_14"/><text:bookmark-start text:name="dans_cette_categorie"/>Dans cette catégorie<text:bookmark-end text:name="__RefHeading___dans_cette_categorie_14"/><text:bookmark-end text:name="dans_cette_categorie"/></text:h>
      <text:p text:style-name="Text_20_body"><text:a xlink:type="simple" xlink:href="https://wiki.kajoom.ca/site_web/joomla/extensions/composants/acymailing/start" text:style-name="Internet_20_link" text:visited-style-name="Visited_20_Internet_20_Link">Acymailing</text:a><text:a xlink:type="simple" xlink:href="#site_web:joomla:extensions:composants:acymailing:j15" text:style-name="Local_20_link" text:visited-style-name="Visited_20_Local_20_Link">Acymailing pour Joomla 1.5.x</text:a></text:p>
      <text:p text:style-name="Horizontal_20_Line"/>
      <text:h text:style-name="Heading_20_2" text:outline-level="2"><text:bookmark-start text:name="__RefHeading___voir_aussi_15"/><text:bookmark-start text:name="voir_aussi"/>Voir aussi<text:bookmark-end text:name="__RefHeading___voir_aussi_15"/><text:bookmark-end text:name="voir_aussi"/></text:h>
      <text:list text:style-name="List_20_1" text:continue-numbering="false">
        <text:list-item>
          <text:p text:style-name="List_20_1_Content_First"> <text:a xlink:type="simple" xlink:href="https://wiki.kajoom.ca/site_web/joomla/guide_demarrage" text:style-name="Internet_20_link" text:visited-style-name="Visited_20_Internet_20_Link">Guide de démarrage avec le logiciel Joomla!</text:a></text:p>
        </text:list-item>
        <text:list-item>
          <text:p text:style-name="List_20_1_Content_Last"> <text:a xlink:type="simple" xlink:href="https://wiki.kajoom.ca/site_web/joomla/extensions/start" text:style-name="Internet_20_link" text:visited-style-name="Visited_20_Internet_20_Link">Extensions pour Joomla!</text:a></text:p>
        </text:list-item>
      </text:list>
      <text:p text:style-name="Horizontal_20_Line"/>
      <text:h text:style-name="Heading_20_2" text:outline-level="2"><text:bookmark-start text:name="__RefHeading___services_relies_16"/><text:bookmark-start text:name="services_relies"/>Services reliés<text:bookmark-end text:name="__RefHeading___services_relies_16"/><text:bookmark-end text:name="services_relies"/></text:h>
      <text:list text:style-name="List_20_1" text:continue-numbering="false">
        <text:list-item>
          <text:p text:style-name="List_20_1_Content_First"> <text:a xlink:type="simple" xlink:href="http://kajoom.ca/services/conception" text:style-name="Internet_20_link" text:visited-style-name="Visited_20_Internet_20_Link">kajoom.ca/services/conception</text:a></text:p>
        </text:list-item>
        <text:list-item>
          <text:p text:style-name="List_20_1_Content_La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joomla:extensions:composants:acymailing:j15</dc:title>
  </office:meta>
</office:document-meta>
</file>