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2bb8bd1f2ae11bcaf0e43e2321ee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drupal:start"/><text:bookmark-start text:name="__RefHeading___gestion_d_un_site_web_drupal_1"/><text:bookmark-start text:name="gestion_d_un_site_web_drupal"/>Gestion d'un site web Drupal<text:bookmark-end text:name="__RefHeading___gestion_d_un_site_web_drupal_1"/><text:bookmark-end text:name="gestion_d_un_site_web_drupal"/></text:h>
      <text:p text:style-name="Text_20_body">Drupal est un logiciel « système de gestion de contenu » parfait pour créer des sites web. Nombre d'organisations y ont recours pour des sites de tous genres, collaboratifs ou à grand déploiement par exemple.</text:p>
      <text:p text:style-name="Horizontal_20_Line"/>
      <text:h text:style-name="Heading_20_2" text:outline-level="2"><text:bookmark-start text:name="__RefHeading___se_connecter_a_l_interface_d_administration_de_drupal_2"/><text:bookmark-start text:name="se_connecter_a_l_interface_d_administration_de_drupal"/>Se connecter à l'interface d'administration de Drupal<text:bookmark-end text:name="__RefHeading___se_connecter_a_l_interface_d_administration_de_drupal_2"/><text:bookmark-end text:name="se_connecter_a_l_interface_d_administration_de_drupal"/></text:h>
      <text:p text:style-name="Text_20_body"><draw:frame draw:style-name="media" draw:name="0" text:anchor-type="as-char" draw:z-index="0" svg:width="13.229166666667cm" svg:height="7.286217948718cm"><draw:image xlink:href="Pictures/8e2bb8bd1f2ae11bcaf0e43e2321eef0.png" xlink:type="simple" xlink:show="embed" xlink:actuate="onLoad"/></draw:frame></text:p>
      <text:p text:style-name="Text_20_body">Pour se connecter à l'interface d'administration d'un site Drupal, il suffit d'ajouter « user » à l'adresse de votre site. </text:p>
      <text:p text:style-name="Text_20_body">Par exemple :</text:p>
      <text:list text:style-name="List_20_1" text:continue-numbering="false">
        <text:list-item>
          <text:p text:style-name="LastListParagraph_List_20_1_Content_First"> votredomaine.ext/<text:span text:style-name="Strong_20_Emphasis">user</text:span></text:p>
        </text:list-item>
      </text:list>
      <text:p text:style-name="Text_20_body">Vous aurez ensuite à fournir votre <text:span text:style-name="Strong_20_Emphasis">identifiant</text:span> et votre <text:span text:style-name="Strong_20_Emphasis">mot de passe</text:span> associé.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drupal:start</dc:title>
  </office:meta>
</office:document-meta>
</file>