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revendeurs"/><text:bookmark-start text:name="__RefHeading___revendre_nos_services_1"/><text:bookmark-start text:name="revendre_nos_services"/>Revendre nos services<text:bookmark-end text:name="__RefHeading___revendre_nos_services_1"/><text:bookmark-end text:name="revendre_nos_services"/></text:h>
      <text:p text:style-name="Text_20_body">Devenez revendeur des services offerts par KAJOOM et démarrez votre propre entreprise d'hébergement web ou votre agence web!</text:p>
      <text:p text:style-name="Text_20_body">Plusieurs options s'offrent aux entreprises, agences ou particuliers qui veulent déléguer une partie de leurs travaux, produits ou services à une entreprise de confiance.</text:p>
      <text:p text:style-name="Text_20_body">Que ce soit en optant pour un <text:span text:style-name="Emphasis">compte d'hébergement revendeur</text:span>, ou tout simplement en <text:span text:style-name="Emphasis">référant des nouveau clients</text:span>, vous pouvez gagner de l'argent facilement et vous lancer progressivement dans la business du web!</text:p>
      <text:p text:style-name="Horizontal_20_Line"/>
      <text:h text:style-name="Heading_20_2" text:outline-level="2"><text:bookmark-start text:name="__RefHeading___hebergement_revendeur_web_2"/><text:bookmark-start text:name="hebergement_revendeur_web"/>Hébergement Revendeur Web<text:bookmark-end text:name="__RefHeading___hebergement_revendeur_web_2"/><text:bookmark-end text:name="hebergement_revendeur_web"/></text:h>
      <text:p text:style-name="Text_20_body">Avec les <text:a xlink:type="simple" xlink:href="https://www.kajoom.ca/service/hebergement-revendeur-web/" text:style-name="Internet_20_link" text:visited-style-name="Visited_20_Internet_20_Link">forfaits d’hébergement web revendeur</text:a>, <text:span text:style-name="Emphasis">VOUS</text:span> devenez l’hébergeur. Démarrez votre entreprise d’hébergement web facilement! Inclus les mêmes avantages que nos forfaits d’hébergement web <text:span text:style-name="Emphasis">Standard</text:span> ou <text:span text:style-name="Emphasis">Performance</text:span>.</text:p>
      <text:p text:style-name="Horizontal_20_Line"/>
      <text:h text:style-name="Heading_20_2" text:outline-level="2"><text:bookmark-start text:name="__RefHeading___voir_aussi_3"/><text:bookmark-start text:name="voir_aussi"/>Voir aussi :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hebergement_web" text:style-name="Internet_20_link" text:visited-style-name="Visited_20_Internet_20_Link">Hébergement Web</text:a></text:p>
        </text:list-item>
        <text:list-item>
          <text:p text:style-name="List_20_1_Content"> <text:a xlink:type="simple" xlink:href="https://wiki.kajoom.ca/services/noms_de_domaines" text:style-name="Internet_20_link" text:visited-style-name="Visited_20_Internet_20_Link">Noms de domaines</text:a></text:p>
        </text:list-item>
        <text:list-item>
          <text:p text:style-name="List_20_1_Content"> <text:a xlink:type="simple" xlink:href="https://wiki.kajoom.ca/services/conception_de_sites_internet" text:style-name="Internet_20_link" text:visited-style-name="Visited_20_Internet_20_Link">Conception de sites internet</text:a></text:p>
        </text:list-item>
        <text:list-item>
          <text:p text:style-name="List_20_1_Content"> <text:a xlink:type="simple" xlink:href="https://wiki.kajoom.ca/services/plans_mise_a_jour/start" text:style-name="Internet_20_link" text:visited-style-name="Visited_20_Internet_20_Link">Plans de mise à jour</text:a></text:p>
        </text:list-item>
        <text:list-item>
          <text:p text:style-name="List_20_1_Content"> <text:a xlink:type="simple" xlink:href="https://wiki.kajoom.ca/services/forfaits_seo/start" text:style-name="Internet_20_link" text:visited-style-name="Visited_20_Internet_20_Link">Forfaits SEO</text:a></text:p>
        </text:list-item>
        <text:list-item>
          <text:p text:style-name="List_20_1_Content_Last"> <text:a xlink:type="simple" xlink:href="https://wiki.kajoom.ca/services/support/start" text:style-name="Internet_20_link" text:visited-style-name="Visited_20_Internet_20_Link">Support technique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s://www.kajoom.ca/services/hebergement-revendeur-web/" text:style-name="Internet_20_link" text:visited-style-name="Visited_20_Internet_20_Link">kajoom.ca/services/hebergement-revendeur-web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revendeurs</dc:title>
  </office:meta>
</office:document-meta>
</file>