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502a1d61305a9eeaf29c87a819033.png"/>
  <manifest:file-entry manifest:media-type="image/png" manifest:full-path="Pictures/b105f3ad9bad9ccdde7879d08c0c7d67.png"/>
  <manifest:file-entry manifest:media-type="image/png" manifest:full-path="Pictures/427bacab49ca08b00ff42bfcecbedcb8.png"/>
  <manifest:file-entry manifest:media-type="image/png" manifest:full-path="Pictures/ef5cb996e84f2a56d05bf5aa9d04e1a0.png"/>
  <manifest:file-entry manifest:media-type="image/png" manifest:full-path="Pictures/c3ec73a385f27f684bd73d78af51718b.png"/>
  <manifest:file-entry manifest:media-type="image/png" manifest:full-path="Pictures/e101dee83815512246a7cc15aeee53f0.png"/>
  <manifest:file-entry manifest:media-type="image/gif" manifest:full-path="Pictures/8d23117ee3e992bb77d563c4dd64f1d3.gif"/>
  <manifest:file-entry manifest:media-type="image/png" manifest:full-path="Pictures/3775f9182065765149025630ed6bdc9a.png"/>
  <manifest:file-entry manifest:media-type="image/gif" manifest:full-path="Pictures/a7c652d32120ac91ad8764e9b0b10df0.gif"/>
  <manifest:file-entry manifest:media-type="image/png" manifest:full-path="Pictures/25aa2a643d9c7d4e0b6adb430364ac97.png"/>
  <manifest:file-entry manifest:media-type="image/png" manifest:full-path="Pictures/231990ac374401ffdefe1c141450dc3e.png"/>
  <manifest:file-entry manifest:media-type="image/png" manifest:full-path="Pictures/9ed3ab41a3c865261214e823b4472053.png"/>
  <manifest:file-entry manifest:media-type="image/png" manifest:full-path="Pictures/e8ccde96ca6add02a28ea49290e11d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communication:kajoom_cloud"/><text:bookmark-start text:name="__RefHeading___kajoom_cloud_1"/><text:bookmark-start text:name="kajoom_cloud"/>Kajoom Cloud<text:bookmark-end text:name="__RefHeading___kajoom_cloud_1"/><text:bookmark-end text:name="kajoom_cloud"/></text:h>
      <text:p text:style-name="Text_20_body"><draw:frame draw:style-name="medialeft" draw:name="0" text:anchor-type="paragraph" draw:z-index="0" svg:width="3.3866666666667cm" svg:height="3.3866666666667cm"><draw:image xlink:href="Pictures/a75502a1d61305a9eeaf29c87a819033.png" xlink:type="simple" xlink:show="embed" xlink:actuate="onLoad"/></draw:frame>Le <text:a xlink:type="simple" xlink:href="https://cloud.kajoom.net/" text:style-name="Internet_20_link" text:visited-style-name="Visited_20_Internet_20_Link">Kajoom Cloud</text:a> est une plate-forme de type “cloud” très versatile offerte par Kajoom. Il permet de rassembler en un seul endroit vos courriels, calendriers, tâches, notes, documents, mots de passe et bien plus. L'avantage, c'est que ces informations pourront être synchronisées entre vos différents appareils, ordinateurs, mobiles, tablettes, logiciels, afin d'avoir l'information à jour en tout temps, au bout des doigts! C'est aussi un outil très axé sur la collaboration en équipe : presque tout ce qui s'y trouve peut être partagé facilement avec vos collaborateurs, amis ou collègues.</text:p>
      <text:p text:style-name="Horizontal_20_Line"/>
      <text:h text:style-name="Heading_20_2" text:outline-level="2"><text:bookmark-start text:name="__RefHeading___connexion_2"/><text:bookmark-start text:name="connexion"/>Connexion<text:bookmark-end text:name="__RefHeading___connexion_2"/><text:bookmark-end text:name="connexion"/></text:h>
      <text:p text:style-name="Text_20_body"><draw:frame draw:style-name="media" draw:name="1" text:anchor-type="as-char" draw:z-index="1" svg:width="7.9375cm" svg:height="6.5253979400749cm"><draw:image xlink:href="Pictures/b105f3ad9bad9ccdde7879d08c0c7d67.png" xlink:type="simple" xlink:show="embed" xlink:actuate="onLoad"/></draw:frame></text:p>
      <text:p text:style-name="Text_20_body">Pour se connecter au Kajoom Cloud, rendez-vous à cette adresse : <text:a xlink:type="simple" xlink:href="https://cloud.kajoom.net/" text:style-name="Internet_20_link" text:visited-style-name="Visited_20_Internet_20_Link">https://cloud.kajoom.net/</text:a></text:p>
      <text:p text:style-name="Text_20_body">Entrez votre nom d'utilisateur ainsi que votre mot de passe. Si vous disposez d'adresses courriel avec votre hébergement web, vous avez accès au Cloud avec les mêmes identifiants que pour votre courriel : </text:p>
      <text:list text:style-name="List_20_1" text:continue-numbering="false">
        <text:list-item>
          <text:p text:style-name="List_20_1_Content_First"> Nom d'utilisateur : <text:span text:style-name="Strong_20_Emphasis">(l'adresse courriel)</text:span></text:p>
        </text:list-item>
        <text:list-item>
          <text:p text:style-name="List_20_1_Content_Last"> Mot de passe : <text:span text:style-name="Strong_20_Emphasis">(le mot de passe de votre compte courriel)</text:span></text:p>
        </text:list-item>
      </text:list>
      <text:p text:style-name="Horizontal_20_Line"/>
      <text:h text:style-name="Heading_20_2" text:outline-level="2"><text:bookmark-start text:name="__RefHeading___fichiers_3"/><text:bookmark-start text:name="fichiers"/>Fichiers<text:bookmark-end text:name="__RefHeading___fichiers_3"/><text:bookmark-end text:name="fichiers"/></text:h>
      <text:p text:style-name="Text_20_body">Pour héberger vos fichiers à un endroit centralisé et les partager avec vos collaborateurs ou vos clients. </text:p>
      <text:p text:style-name="Text_20_body"><draw:frame draw:style-name="media" draw:name="2" text:anchor-type="as-char" draw:z-index="2" svg:width="21.166666666667cm" style:rel-width="100%" svg:height="6.1376698014629cm" style:rel-height="scale"><draw:image xlink:href="Pictures/427bacab49ca08b00ff42bfcecbedcb8.png" xlink:type="simple" xlink:show="embed" xlink:actuate="onLoad"/></draw:frame></text:p>
      <text:p text:style-name="Text_20_body">Le gestionnaire de fichiers est la composante première du Kajoom Cloud. Vos fichiers peuvent aussi être synchronisés sur vos appareils en utilisant les apps et logiciels de synchronisations offerts.</text:p>
      <text:p text:style-name="Text_20_body">Pour accéder au gestionnaire de fichiers : <text:a xlink:type="simple" xlink:href="https://cloud.kajoom.net/apps/files/" text:style-name="Internet_20_link" text:visited-style-name="Visited_20_Internet_20_Link">cloud.kajoom.net/apps/files/</text:a></text:p>
      <text:p text:style-name="Horizontal_20_Line"/>
      <text:h text:style-name="Heading_20_2" text:outline-level="2"><text:bookmark-start text:name="__RefHeading___historique_4"/><text:bookmark-start text:name="historique"/>Historique<text:bookmark-end text:name="__RefHeading___historique_4"/><text:bookmark-end text:name="historique"/></text:h>
      <text:p text:style-name="Text_20_body">Un historique des partages et activités récentes.</text:p>
      <text:p text:style-name="Text_20_body"><draw:frame draw:style-name="media" draw:name="3" text:anchor-type="as-char" draw:z-index="3" svg:width="15.875cm" svg:height="8.4740675990676cm"><draw:image xlink:href="Pictures/ef5cb996e84f2a56d05bf5aa9d04e1a0.png" xlink:type="simple" xlink:show="embed" xlink:actuate="onLoad"/></draw:frame></text:p>
      <text:p text:style-name="Horizontal_20_Line"/>
      <text:h text:style-name="Heading_20_2" text:outline-level="2"><text:bookmark-start text:name="__RefHeading___webmail_5"/><text:bookmark-start text:name="webmail"/>Webmail<text:bookmark-end text:name="__RefHeading___webmail_5"/><text:bookmark-end text:name="webmail"/></text:h>
      <text:p text:style-name="Text_20_body">Le Cloud de Kajoom offre une interface Webmail simple, moderne et efficace. Une façon pratique de centraliser vos outils de travail et synchroniser vos données avec différents comptes, projets et appareils.</text:p>
      <text:p text:style-name="Text_20_body"><draw:frame draw:style-name="media" draw:name="4" text:anchor-type="as-char" draw:z-index="4" svg:width="15.875cm" svg:height="8.9429166666667cm"><draw:image xlink:href="Pictures/c3ec73a385f27f684bd73d78af51718b.png" xlink:type="simple" xlink:show="embed" xlink:actuate="onLoad"/></draw:frame></text:p>
      <text:p text:style-name="Text_20_body">En vous connectant avec votre adresse courriel KAJOOM, la connexion à votre webmail sera automatique (sans besoin de remettre le mot de passe). Il est aussi possible d'y ajouter n'importe quel de vos comptes IMAP. </text:p>
      <text:p text:style-name="Text_20_body">Pour accéder au Webmail du Kajoom Cloud : <text:a xlink:type="simple" xlink:href="https://cloud.kajoom.net/webmail" text:style-name="Internet_20_link" text:visited-style-name="Visited_20_Internet_20_Link">https://cloud.kajoom.net/webmail</text:a></text:p>
      <text:p text:style-name="Horizontal_20_Line"/>
      <text:h text:style-name="Heading_20_2" text:outline-level="2"><text:bookmark-start text:name="__RefHeading___mots_de_passe_6"/><text:bookmark-start text:name="mots_de_passe"/>Mots de passe<text:bookmark-end text:name="__RefHeading___mots_de_passe_6"/><text:bookmark-end text:name="mots_de_passe"/></text:h>
      <text:p text:style-name="Text_20_body">Le gestionnaire de mots de passe est une façon pratique et sécurisée pour consigner ou partager des mots de passe de façon sécurisée.</text:p>
      <text:p text:style-name="Text_20_body">Pour accéder au gestionnaire de mots de passe : <text:a xlink:type="simple" xlink:href="https://cloud.kajoom.net/apps/passwords/" text:style-name="Internet_20_link" text:visited-style-name="Visited_20_Internet_20_Link">cloud.kajoom.net/apps/passwords/</text:a></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h text:style-name="Heading_20_3" text:outline-level="3"><text:bookmark-start text:name="__RefHeading___migrez_les_mots_de_passe_de_votre_trousseau_7"/><text:bookmark-start text:name="migrez_les_mots_de_passe_de_votre_trousseau"/>Migrez les mots de passe de votre trousseau!<text:bookmark-end text:name="__RefHeading___migrez_les_mots_de_passe_de_votre_trousseau_7"/><text:bookmark-end text:name="migrez_les_mots_de_passe_de_votre_trousseau"/></text:h><text:p text:style-name="Text_20_body">L'ancienne application de gestion des mots de passe ne sera plus supportée dans la nouvelle version du Cloud.</text:p><text:p text:style-name="Text_20_body">Si vous utilisez le trousseau de mots de passe, vous pouvez migrer l'ensemble de vos mots de passe en suivant la procédure suivante.</text:p><text:list text:style-name="Numbering_20_1" text:continue-numbering="false"><text:list-item><text:p text:style-name="Numbering_20_1_Content_First"> Se rendre sur la copie temporaire de l'ancienne version du cloud : <text:a xlink:type="simple" xlink:href="https://cloud-old.kajoom.net/" text:style-name="Internet_20_link" text:visited-style-name="Visited_20_Internet_20_Link">cloud-old.kajoom.net</text:a></text:p></text:list-item><text:list-item><text:p text:style-name="Numbering_20_1_Content"> Exporter les mots de passe (<text:a xlink:type="simple" xlink:href="https://wiki.kajoom.ca/logiciels/kajoom_cloud#exporter_les_mots_de_passe" text:style-name="Internet_20_link" text:visited-style-name="Visited_20_Internet_20_Link">procédure</text:a>)</text:p></text:list-item><text:list-item><text:p text:style-name="Numbering_20_1_Content"> Se connecter sur le cloud nouvelle version (même adresse que d'habitude) : <text:a xlink:type="simple" xlink:href="https://cloud.kajoom.net/" text:style-name="Internet_20_link" text:visited-style-name="Visited_20_Internet_20_Link">cloud.kajoom.net</text:a></text:p></text:list-item><text:list-item><text:p text:style-name="Numbering_20_1_Content_Last"> Importer les mots de passe vers Password (procédure à venir) ou vers Passman (<text:a xlink:type="simple" xlink:href="https://wiki.kajoom.ca/logiciels/kajoom_cloud#importer_les_mots_de_passe" text:style-name="Internet_20_link" text:visited-style-name="Visited_20_Internet_20_Link">procédure</text:a>)</text:p></text:list-item></text:list><text:p text:style-name="Text_20_body">Nous sommes disponibles pour vous assister durant la période de grâce dédiée pour migrer vos mots de passe de l'app “passwords” vers la nouvelle version. Si vous souhaitez utiliser l'app “passman” à la place, faites-nous en la demande.</text:p></table:table-cell></table:table-row></table:table></draw:text-box></draw:frame></text:p>
      <text:p text:style-name="Horizontal_20_Line"/>
      <text:h text:style-name="Heading_20_3" text:outline-level="3"><text:bookmark-start text:name="__RefHeading___exporter_les_mots_de_passe_8"/><text:bookmark-start text:name="exporter_les_mots_de_passe"/>Exporter les mots de passe<text:bookmark-end text:name="__RefHeading___exporter_les_mots_de_passe_8"/><text:bookmark-end text:name="exporter_les_mots_de_passe"/></text:h>
      <text:p text:style-name="Text_20_body">Voici comment exporter les mots de passe du gestionnaire de mots de passe. Il faut d'abord se rendre dans l'application “Mots de passe” (c'est la petite clé d'allure ancienne). <draw:frame draw:style-name="media" draw:name="5" text:anchor-type="as-char" draw:z-index="5" svg:width="1.3229166666667cm" svg:height="1.1641666666667cm"><draw:image xlink:href="Pictures/e101dee83815512246a7cc15aeee53f0.png" xlink:type="simple" xlink:show="embed" xlink:actuate="onLoad"/></draw:frame></text:p>
      <text:p text:style-name="Text_20_body"><draw:frame draw:style-name="media" draw:name="6" text:anchor-type="as-char" draw:z-index="6" svg:width="15.875cm" svg:height="11.90625cm"><draw:image xlink:href="Pictures/8d23117ee3e992bb77d563c4dd64f1d3.gif" xlink:type="simple" xlink:show="embed" xlink:actuate="onLoad"/></draw:frame></text:p>
      <text:list text:style-name="List_20_1" text:continue-numbering="false">
        <text:list-item>
          <text:p text:style-name="List_20_1_Content_First"> Entrez votre mot de passe afin de déverrouiller le trousseau si celui-ci est verrouillé.</text:p>
        </text:list-item>
        <text:list-item>
          <text:p text:style-name="List_20_1_Content"> Rendez-vous dans les Paramètres en bas à gauche, puis cliquez sur “Télécharger votre sauvegarde”.</text:p>
        </text:list-item>
        <text:list-item>
          <text:p text:style-name="List_20_1_Content"> Au bout de la procédure, vous obtiendrez un fichier CSV contenant vos données.</text:p>
        </text:list-item>
        <text:list-item>
          <text:p text:style-name="List_20_1_Content_Last"> Ce fichier peut être utilisé pour être ré-importé dans une autre application de mots de passe ou vous servir de sauvegarde de sûreté. </text:p>
        </text:list-item>
      </text:list>
      <text:p text:style-name="Text_20_body">Attention! Les mots de passe du fichier d'export ne sont pas encryptés, veillez à protéger ce fichier adéquatement, ou à le supprimer après utilisation.</text:p>
      <text:p text:style-name="Horizontal_20_Line"/>
      <text:h text:style-name="Heading_20_3" text:outline-level="3"><text:bookmark-start text:name="__RefHeading___importer_les_mots_de_passe_9"/><text:bookmark-start text:name="importer_les_mots_de_passe"/>Importer les mots de passe<text:bookmark-end text:name="__RefHeading___importer_les_mots_de_passe_9"/><text:bookmark-end text:name="importer_les_mots_de_passe"/></text:h>
      <text:p text:style-name="Text_20_body">Voici comment importer des mots de passe dans le gestionnaire de mots de passe “Passman”. Il faut d'abord se rendre dans l'application Passman (c'est la petite clé d'allure plus moderne). <draw:frame draw:style-name="media" draw:name="7" text:anchor-type="as-char" draw:z-index="7" svg:width="1.3229166666667cm" svg:height="1.1641666666667cm"><draw:image xlink:href="Pictures/3775f9182065765149025630ed6bdc9a.png" xlink:type="simple" xlink:show="embed" xlink:actuate="onLoad"/></draw:frame></text:p>
      <text:p text:style-name="Text_20_body"><draw:frame draw:style-name="media" draw:name="8" text:anchor-type="as-char" draw:z-index="8" svg:width="15.875cm" svg:height="11.90625cm"><draw:image xlink:href="Pictures/a7c652d32120ac91ad8764e9b0b10df0.gif" xlink:type="simple" xlink:show="embed" xlink:actuate="onLoad"/></draw:frame></text:p>
      <text:list text:style-name="List_20_1" text:continue-numbering="false">
        <text:list-item>
          <text:p text:style-name="List_20_1_Content_First"> Si vous n'avez pas de trousseau encore, vous devrez en créer un en lui donnant un nom puis un mot de passe (répéter deux fois).</text:p>
        </text:list-item>
        <text:list-item>
          <text:p text:style-name="List_20_1_Content_Last"> Une fois votre trousseau créé, il suffit d'aller dans les paramètres, puis sous l'onglet “Importer les informations d'identification”, vous choisissez le fichier-source (CSV) et son format d'importation.</text:p>
        </text:list-item>
      </text:list>
      <text:p text:style-name="Text_20_body">Si l'opération fonctionne, votre liste de mots de passe apparaîtront en cliquant sur le nom de votre trousseau afin de rafraîchir la liste.</text:p>
      <text:p text:style-name="Text_20_body">Vous pouvez maintenant au besoin partager les identifiants avec vos collaborateurs!</text:p>
      <text:p text:style-name="Horizontal_20_Line"/>
      <text:h text:style-name="Heading_20_2" text:outline-level="2"><text:bookmark-start text:name="__RefHeading___galerie_10"/><text:bookmark-start text:name="galerie"/>Galerie<text:bookmark-end text:name="__RefHeading___galerie_10"/><text:bookmark-end text:name="galerie"/></text:h>
      <text:p text:style-name="Text_20_body">Une façon plus conviviale de visionner toutes les contenus de type “image”.</text:p>
      <text:p text:style-name="Text_20_body"><draw:frame draw:style-name="media" draw:name="9" text:anchor-type="as-char" draw:z-index="9" svg:width="15.875cm" svg:height="11.90625cm"><draw:image xlink:href="Pictures/25aa2a643d9c7d4e0b6adb430364ac97.png" xlink:type="simple" xlink:show="embed" xlink:actuate="onLoad"/></draw:frame></text:p>
      <text:p text:style-name="Text_20_body">Pour accéder à la Galerie : <text:a xlink:type="simple" xlink:href="https://cloud.kajoom.net/apps/gallery/" text:style-name="Internet_20_link" text:visited-style-name="Visited_20_Internet_20_Link">cloud.kajoom.net/apps/gallery/</text:a></text:p>
      <text:p text:style-name="Horizontal_20_Line"/>
      <text:h text:style-name="Heading_20_2" text:outline-level="2"><text:bookmark-start text:name="__RefHeading___contacts_11"/><text:bookmark-start text:name="contacts"/>Contacts<text:bookmark-end text:name="__RefHeading___contacts_11"/><text:bookmark-end text:name="contacts"/></text:h>
      <text:p text:style-name="Text_20_body">Gérer vos listes de contacts à travers tous vos appareils.</text:p>
      <text:p text:style-name="Text_20_body"><draw:frame draw:style-name="media" draw:name="10" text:anchor-type="as-char" draw:z-index="10" svg:width="15.875cm" svg:height="11.90625cm"><draw:image xlink:href="Pictures/231990ac374401ffdefe1c141450dc3e.png" xlink:type="simple" xlink:show="embed" xlink:actuate="onLoad"/></draw:frame></text:p>
      <text:p text:style-name="Text_20_body">Pour accéder au gestionnaire de contacts : <text:a xlink:type="simple" xlink:href="https://cloud.kajoom.net/apps/contacts/" text:style-name="Internet_20_link" text:visited-style-name="Visited_20_Internet_20_Link">cloud.kajoom.net/apps/contacts/</text:a></text:p>
      <text:p text:style-name="Horizontal_20_Line"/>
      <text:h text:style-name="Heading_20_2" text:outline-level="2"><text:bookmark-start text:name="__RefHeading___agenda_12"/><text:bookmark-start text:name="agenda"/>Agenda<text:bookmark-end text:name="__RefHeading___agenda_12"/><text:bookmark-end text:name="agenda"/></text:h>
      <text:p text:style-name="Text_20_body">Gérer vos événements et calendriers à travers tous vos appareils.</text:p>
      <text:p text:style-name="Text_20_body"><draw:frame draw:style-name="media" draw:name="11" text:anchor-type="as-char" draw:z-index="11" svg:width="15.875cm" svg:height="11.90625cm"><draw:image xlink:href="Pictures/9ed3ab41a3c865261214e823b4472053.png" xlink:type="simple" xlink:show="embed" xlink:actuate="onLoad"/></draw:frame></text:p>
      <text:p text:style-name="Text_20_body">Pour accéder à l'agenda : <text:a xlink:type="simple" xlink:href="https://cloud.kajoom.net/apps/calendar/" text:style-name="Internet_20_link" text:visited-style-name="Visited_20_Internet_20_Link">cloud.kajoom.net/apps/calendar/</text:a></text:p>
      <text:p text:style-name="Horizontal_20_Line"/>
      <text:h text:style-name="Heading_20_2" text:outline-level="2"><text:bookmark-start text:name="__RefHeading___taches_13"/><text:bookmark-start text:name="taches"/>Tâches<text:bookmark-end text:name="__RefHeading___taches_13"/><text:bookmark-end text:name="taches"/></text:h>
      <text:p text:style-name="Text_20_body">Gérer vos tâches à travers tous vos appareils.</text:p>
      <text:p text:style-name="Text_20_body"><draw:frame draw:style-name="media" draw:name="12" text:anchor-type="as-char" draw:z-index="12" svg:width="15.875cm" svg:height="11.90625cm"><draw:image xlink:href="Pictures/e8ccde96ca6add02a28ea49290e11d2c.png" xlink:type="simple" xlink:show="embed" xlink:actuate="onLoad"/></draw:frame></text:p>
      <text:p text:style-name="Text_20_body">Pour accéder au gestionnaire de tâches : <text:a xlink:type="simple" xlink:href="https://cloud.kajoom.net/apps/tasks/" text:style-name="Internet_20_link" text:visited-style-name="Visited_20_Internet_20_Link">cloud.kajoom.net/apps/tasks/</text:a></text:p>
      <text:p text:style-name="Horizontal_20_Line"/>
      <text:h text:style-name="Heading_20_2" text:outline-level="2"><text:bookmark-start text:name="__RefHeading___notes_14"/><text:bookmark-start text:name="notes"/>Notes<text:bookmark-end text:name="__RefHeading___notes_14"/><text:bookmark-end text:name="notes"/></text:h>
      <text:p text:style-name="Text_20_body">Prenez des notes rapidement et sans distraction.</text:p>
      <text:p text:style-name="Text_20_body">Pour accéder aux notes : <text:a xlink:type="simple" xlink:href="https://cloud.kajoom.net/apps/notes/" text:style-name="Internet_20_link" text:visited-style-name="Visited_20_Internet_20_Link">cloud.kajoom.net/apps/notes/</text:a></text:p>
      <text:p text:style-name="Horizontal_20_Line"/>
      <text:h text:style-name="Heading_20_2" text:outline-level="2"><text:bookmark-start text:name="__RefHeading___musique_15"/><text:bookmark-start text:name="musique"/>Musique<text:bookmark-end text:name="__RefHeading___musique_15"/><text:bookmark-end text:name="musique"/></text:h>
      <text:p text:style-name="Text_20_body">(app expérimentale)</text:p>
      <text:p text:style-name="Text_20_body">Pour accéder à l'application Musique : <text:a xlink:type="simple" xlink:href="https://cloud.kajoom.net/apps/music/" text:style-name="Internet_20_link" text:visited-style-name="Visited_20_Internet_20_Link">cloud.kajoom.net/apps/music/</text:a></text:p>
      <text:p text:style-name="Horizontal_20_Line"/>
      <text:h text:style-name="Heading_20_2" text:outline-level="2"><text:bookmark-start text:name="__RefHeading___favoris_16"/><text:bookmark-start text:name="favoris"/>Favoris<text:bookmark-end text:name="__RefHeading___favoris_16"/><text:bookmark-end text:name="favoris"/></text:h>
      <text:p text:style-name="Text_20_body">Ajoutez vos pages web favorites pour les consulter plus tard et les catégoriser.</text:p>
      <text:p text:style-name="Text_20_body">Pour accéder à l'application Favoris : <text:a xlink:type="simple" xlink:href="https://cloud.kajoom.net/apps/bookmarks/" text:style-name="Internet_20_link" text:visited-style-name="Visited_20_Internet_20_Link">cloud.kajoom.net/apps/bookmarks/</text:a></text:p>
      <text:p text:style-name="Horizontal_20_Line"/>
      <text:h text:style-name="Heading_20_2" text:outline-level="2"><text:bookmark-start text:name="__RefHeading___personnel_17"/><text:bookmark-start text:name="personnel"/>Personnel<text:bookmark-end text:name="__RefHeading___personnel_17"/><text:bookmark-end text:name="personnel"/></text:h>
      <text:p text:style-name="Text_20_body">Le menu Personnel (accessible en haut à droite, sous votre identifiant) permet de gérer différentes préférences personnelles relatives au fonctionnement de votre compte Cloud.</text:p>
      <text:p text:style-name="Text_20_body">Pour accéder aux paramètres personnels : <text:a xlink:type="simple" xlink:href="https://cloud.kajoom.net/settings/personal" text:style-name="Internet_20_link" text:visited-style-name="Visited_20_Internet_20_Link">cloud.kajoom.net/settings/personal</text:a></text:p>
      <text:p text:style-name="Horizontal_20_Line"/>
      <text:h text:style-name="Heading_20_2" text:outline-level="2"><text:bookmark-start text:name="__RefHeading___pour_en_savoir_plus_18"/><text:bookmark-start text:name="pour_en_savoir_plus"/>Pour en savoir plus<text:bookmark-end text:name="__RefHeading___pour_en_savoir_plus_18"/><text:bookmark-end text:name="pour_en_savoir_plus"/></text:h>
      <text:p text:style-name="Text_20_body">De nombreuses autres fonctionnalités sont disponibles sur le Kajoom Cloud. Celles décrites ci-haut figurent parmi les plus utilisées dans le cadre de projets avec nos clients.</text:p>
      <text:p text:style-name="Text_20_body">N'hésitez-pas à nous contacter pour toute question relative à l'utilisation du Kajoom Cloud.</text:p>
      <text:p text:style-name="Horizontal_20_Line"/>
      <text:h text:style-name="Heading_20_2" text:outline-level="2"><text:bookmark-start text:name="__RefHeading___voir_aussi_19"/><text:bookmark-start text:name="voir_aussi"/>Voir aussi :<text:bookmark-end text:name="__RefHeading___voir_aussi_19"/><text:bookmark-end text:name="voir_aussi"/></text:h>
      <text:list text:style-name="List_20_1" text:continue-numbering="false">
        <text:list-item>
          <text:p text:style-name="List_20_1_Content_First"> <text:a xlink:type="simple" xlink:href="https://wiki.kajoom.ca/courriel/gestion_comptes" text:style-name="Internet_20_link" text:visited-style-name="Visited_20_Internet_20_Link">Gestion des comptes courriel</text:a></text:p>
        </text:list-item>
        <text:list-item>
          <text:p text:style-name="List_20_1_Content_Last"> <text:a xlink:type="simple" xlink:href="https://wiki.kajoom.ca/services/start" text:style-name="Internet_20_link" text:visited-style-name="Visited_20_Internet_20_Link">Services de Kajoom.Ca</text:a></text:p>
        </text:list-item>
      </text:list>
      <text:p text:style-name="Horizontal_20_Line"/>
      <text:h text:style-name="Heading_20_2" text:outline-level="2"><text:bookmark-start text:name="__RefHeading___services_relies_20"/><text:bookmark-start text:name="services_relies"/>Services reliés<text:bookmark-end text:name="__RefHeading___services_relies_20"/><text:bookmark-end text:name="services_relies"/></text:h>
      <text:list text:style-name="List_20_1" text:continue-numbering="false">
        <text:list-item>
          <text:p text:style-name="List_20_1_Content_First"> <text:a xlink:type="simple" xlink:href="https://www.kajoom.ca/service/hebergement/" text:style-name="Internet_20_link" text:visited-style-name="Visited_20_Internet_20_Link">kajoom.ca/service/hebergement</text:a></text:p>
        </text:list-item>
        <text:list-item>
          <text:p text:style-name="List_20_1_Content_Last"> <text:a xlink:type="simple" xlink:href="https://www.kajoom.ca/service/solutions-dentreprise/" text:style-name="Internet_20_link" text:visited-style-name="Visited_20_Internet_20_Link">kajoom.ca/service/solutions-dentrepris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logiciels:communication:kajoom_cloud</dc:title>
  </office:meta>
</office:document-meta>
</file>