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da149bd9df3745e2c723b38adae649.png"/>
  <manifest:file-entry manifest:media-type="image/png" manifest:full-path="Pictures/2c8e47a009062500a2a736bd9e4a5b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bergement_web"/><text:bookmark-start text:name="__RefHeading___hebergement_web_1"/><text:bookmark-start text:name="hebergement_web"/>Hébergement Web<text:bookmark-end text:name="__RefHeading___hebergement_web_1"/><text:bookmark-end text:name="hebergement_web"/></text:h>
      <text:p text:style-name="Text_20_body">Votre hébergement web consiste en un ensemble de « services web » que vous pouvez gérer à l'aide de votre panneau de configuration DirectAdmin.</text:p>
      <text:p text:style-name="Horizontal_20_Line"/>
      <text:h text:style-name="Heading_20_2" text:outline-level="2"><text:bookmark-start text:name="__RefHeading___se_connecter_au_panneau_de_configuration_2"/><text:bookmark-start text:name="se_connecter_au_panneau_de_configuration"/>Se connecter au Panneau de configuration<text:bookmark-end text:name="__RefHeading___se_connecter_au_panneau_de_configuration_2"/><text:bookmark-end text:name="se_connecter_au_panneau_de_configuration"/></text:h>
      <text:p text:style-name="Text_20_body">Pour accéder au panneau de configuration DirectAdmin :</text:p>
      <text:list text:style-name="List_20_1" text:continue-numbering="false">
        <text:list-item>
          <text:p text:style-name="LastListParagraph_List_20_1_Content_First"> votredomaine.ext<text:span text:style-name="Strong_20_Emphasis">:2222</text:span></text:p>
        </text:list-item>
      </text:list>
      <text:p text:style-name="Text_20_body">Notez bien les deux points et le chiffre 2222 à mettre après votre nom de domaine.</text:p>
      <text:p text:style-name="Text_20_body">Vous pouvez également accéder à votre panneau de configuration par l'adresse de Kajoom.Ca, ça marche également!</text:p>
      <text:list text:style-name="List_20_1" text:continue-numbering="false">
        <text:list-item>
          <text:p text:style-name="LastListParagraph_List_20_1_Content_First"> <text:a xlink:type="simple" xlink:href="http://kajoom.ca:2222" text:style-name="Internet_20_link" text:visited-style-name="Visited_20_Internet_20_Link">kajoom.ca:2222</text:a></text:p>
        </text:list-item>
      </text:list>
      <text:p text:style-name="Text_20_body">Vous devrez fournir votre <text:span text:style-name="Strong_20_Emphasis">nom d'utilisateur</text:span> (celui de votre compte d'hébergement, habituellement un petit nom court, tout en minuscules) ainsi que le <text:span text:style-name="Strong_20_Emphasis">mot de passe</text:span> associé.</text:p>
      <text:p text:style-name="Text_20_body"><draw:frame draw:style-name="media" draw:name="0" text:anchor-type="as-char" draw:z-index="0" svg:width="14.022916666667cm" svg:height="11.694583333333cm"><draw:image xlink:href="Pictures/bdda149bd9df3745e2c723b38adae649.png" xlink:type="simple" xlink:show="embed" xlink:actuate="onLoad"/></draw:frame></text:p>
      <text:p text:style-name="Horizontal_20_Line"/>
      <text:h text:style-name="Heading_20_2" text:outline-level="2"><text:bookmark-start text:name="__RefHeading___ftp_3"/><text:bookmark-start text:name="ftp"/>FTP<text:bookmark-end text:name="__RefHeading___ftp_3"/><text:bookmark-end text:name="ftp"/></text:h>
      <text:p text:style-name="Text_20_body">Le service FTP (File Transfer Protocol) permet d'envoyer et de recevoir des fichiers entre votre ordinateur et le serveur web. C'est une méthode couramment utilisée pour gérer les fichiers sur un site web.</text:p>
      <text:h text:style-name="Heading_20_3" text:outline-level="3"><text:bookmark-start text:name="__RefHeading___logiciel_recommande_4"/><text:bookmark-start text:name="logiciel_recommande"/>Logiciel recommandé<text:bookmark-end text:name="__RefHeading___logiciel_recommande_4"/><text:bookmark-end text:name="logiciel_recommande"/></text:h>
      <text:p text:style-name="Text_20_body"><draw:frame draw:style-name="mediaright" draw:name="1" text:anchor-type="paragraph" draw:z-index="1" svg:width="2.6458333333333cm" svg:height="2.6458333333333cm"><draw:image xlink:href="Pictures/2c8e47a009062500a2a736bd9e4a5b55.png" xlink:type="simple" xlink:show="embed" xlink:actuate="onLoad"/></draw:frame>Nous vous conseillons l'utilisation du très bon logiciel FTP <text:span text:style-name="Strong_20_Emphasis">Filezilla</text:span> que vous pouvez télécharger ici :</text:p>
      <text:list text:style-name="List_20_1" text:continue-numbering="false">
        <text:list-item>
          <text:p text:style-name="LastListParagraph_List_20_1_Content_First"> <text:a xlink:type="simple" xlink:href="https://filezilla-project.org/download.php?type=client" text:style-name="Internet_20_link" text:visited-style-name="Visited_20_Internet_20_Link">Télécharger Filezilla</text:a></text:p>
        </text:list-item>
      </text:list>
      <text:h text:style-name="Heading_20_3" text:outline-level="3"><text:bookmark-start text:name="__RefHeading___se_connecter_par_ftp_5"/><text:bookmark-start text:name="se_connecter_par_ftp"/>Se connecter par FTP<text:bookmark-end text:name="__RefHeading___se_connecter_par_ftp_5"/><text:bookmark-end text:name="se_connecter_par_ftp"/></text:h>
      <text:p text:style-name="Text_20_body">Pour se connecter à votre site web par FTP, démarrez d'abord le logiciel Filezilla.</text:p>
      <text:p text:style-name="Text_20_body">Lors de la première connexion vers votre site, il faut configurer les informations de connexion qui seront gardés en mémoire la le logiciel.</text:p>
      <text:p text:style-name="Text_20_body">Voici les informations que vous aurez besoin pour vous connecter à votre site :</text:p>
      <text:list text:style-name="List_20_1" text:continue-numbering="false">
        <text:list-item>
          <text:p text:style-name="List_20_1_Content_First"> Serveur : <text:a xlink:type="simple" xlink:href="ftp://ftp.votredomaine.ext" text:style-name="Internet_20_link" text:visited-style-name="Visited_20_Internet_20_Link">ftp.votredomaine.ext</text:a></text:p>
        </text:list-item>
        <text:list-item>
          <text:p text:style-name="List_20_1_Content"> Port : laisser par défaut à 22</text:p>
        </text:list-item>
        <text:list-item>
          <text:p text:style-name="List_20_1_Content"> Type de connexion : Normale</text:p>
        </text:list-item>
        <text:list-item>
          <text:p text:style-name="List_20_1_Content"> Nom d'utilisateur : tel que fourni</text:p>
        </text:list-item>
        <text:list-item>
          <text:p text:style-name="List_20_1_Content_Last"> Mot de passe : tel que fourni</text:p>
        </text:list-item>
      </text:list>
      <text:p text:style-name="Text_20_body">Vous pouvez gérer vos utilisateur FTP et leurs mots de passe associés via votre panneau de configuration DirectAdmin. Si vous ne disposez d'un accès au panneau de configuration, veuillez veuillez communiquer avec le responsable technique de votre site.</text:p>
      <text:p text:style-name="Horizontal_20_Line"/>
      <text:h text:style-name="Heading_20_3" text:outline-level="3"><text:bookmark-start text:name="__RefHeading___voir_aussi_6"/><text:bookmark-start text:name="voir_aussi"/>Voir aussi<text:bookmark-end text:name="__RefHeading___voir_aussi_6"/><text:bookmark-end text:name="voir_aussi"/></text:h>
      <text:list text:style-name="List_20_1" text:continue-numbering="false">
        <text:list-item>
          <text:p text:style-name="List_20_1_Content_First"> <text:a xlink:type="simple" xlink:href="https://wiki.kajoom.ca/courriel_web" text:style-name="Internet_20_link" text:visited-style-name="Visited_20_Internet_20_Link">Courriel Web</text:a></text:p>
        </text:list-item>
        <text:list-item>
          <text:p text:style-name="List_20_1_Content_Last"> <text:a xlink:type="simple" xlink:href="https://wiki.kajoom.ca/voir_site_test" text:style-name="Internet_20_link" text:visited-style-name="Visited_20_Internet_20_Link">Voir un site de test privé</text:a></text:p>
        </text:list-item>
      </text:list>
      <text:p text:style-name="Horizontal_20_Line"/>
      <text:h text:style-name="Heading_20_3" text:outline-level="3"><text:bookmark-start text:name="__RefHeading___services_relies_7"/><text:bookmark-start text:name="services_relies"/>Services reliés<text:bookmark-end text:name="__RefHeading___services_relies_7"/><text:bookmark-end text:name="services_relies"/></text:h>
      <text:list text:style-name="List_20_1" text:continue-numbering="false">
        <text:list-item>
          <text:p text:style-name="LastListParagraph_List_20_1_Content_Fir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hebergement_web</dc:title>
  </office:meta>
</office:document-meta>
</file>