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_web:start"/><text:bookmark-start text:name="__RefHeading___hebergement_web_1"/><text:bookmark-start text:name="hebergement_web"/>Hébergement Web<text:bookmark-end text:name="__RefHeading___hebergement_web_1"/><text:bookmark-end text:name="hebergement_web"/></text:h>
      <text:p text:style-name="Text_20_body">Votre hébergement web consiste en un ensemble de « services web » que vous pouvez gérer à l'aide du panneau de configuration DirectAdmin. Les services web de base inclus comprennent : PHP, MySQL, POP, IMAP, SMTP, FTP et SSH. Le tout est hébergé au Canada dans un centre de données sécurisé et performant.</text:p>
      <text:p text:style-name="Horizontal_20_Line"/>
      <text:h text:style-name="Heading_20_2" text:outline-level="2"><text:bookmark-start text:name="__RefHeading___se_connecter_au_panneau_de_configuration_directadmin_2"/><text:bookmark-start text:name="se_connecter_au_panneau_de_configuration_directadmin"/>Se connecter au Panneau de configuration DirectAdmin<text:bookmark-end text:name="__RefHeading___se_connecter_au_panneau_de_configuration_directadmin_2"/><text:bookmark-end text:name="se_connecter_au_panneau_de_configuration_directadmin"/></text:h>
      <text:p text:style-name="Text_20_body">Pour accéder au panneau de configuration DirectAdmin :</text:p>
      <text:list text:style-name="List_20_1" text:continue-numbering="false">
        <text:list-item>
          <text:p text:style-name="LastListParagraph_List_20_1_Content_First"> votredomaine.ext<text:span text:style-name="Strong_20_Emphasis">:2222</text:span></text:p>
        </text:list-item>
      </text:list>
      <text:p text:style-name="Text_20_body">Notez bien les deux points et le chiffre 2222 à mettre après votre nom de domaine.</text:p>
      <text:p text:style-name="Text_20_body">Vous pouvez également accéder à votre panneau de configuration par l'adresse de Kajoom.Ca, ça marche également!</text:p>
      <text:list text:style-name="List_20_1" text:continue-numbering="false">
        <text:list-item>
          <text:p text:style-name="LastListParagraph_List_20_1_Content_First"> <text:a xlink:type="simple" xlink:href="http://kajoom.ca:2222" text:style-name="Internet_20_link" text:visited-style-name="Visited_20_Internet_20_Link">kajoom.ca:2222</text:a></text:p>
        </text:list-item>
      </text:list>
      <text:p text:style-name="Text_20_body">Vous devrez fournir votre <text:span text:style-name="Strong_20_Emphasis">nom d'utilisateur</text:span> (celui de votre compte d'hébergement, habituellement un petit nom court, tout en minuscules) ainsi que le <text:span text:style-name="Strong_20_Emphasis">mot de passe</text:span> associé.</text:p>
      <text:p text:style-name="Horizontal_20_Line"/>
      <text:h text:style-name="Heading_20_2" text:outline-level="2"><text:bookmark-start text:name="__RefHeading___dans_cette_categorie_3"/><text:bookmark-start text:name="dans_cette_categorie"/>Dans cette catégorie<text:bookmark-end text:name="__RefHeading___dans_cette_categorie_3"/><text:bookmark-end text:name="dans_cette_categorie"/></text:h>
      <text:p text:style-name="Text_20_body"><text:a xlink:type="simple" xlink:href="#hebergement_web:start" text:style-name="Local_20_link" text:visited-style-name="Visited_20_Local_20_Link">Hébergement Web</text:a><text:a xlink:type="simple" xlink:href="https://wiki.kajoom.ca/hebergement_web/bases_de_donnees" text:style-name="Internet_20_link" text:visited-style-name="Visited_20_Internet_20_Link">Bases de données</text:a><text:a xlink:type="simple" xlink:href="https://wiki.kajoom.ca/hebergement_web/directadmin/start" text:style-name="Internet_20_link" text:visited-style-name="Visited_20_Internet_20_Link">Utiliser DirectAdmin</text:a><text:a xlink:type="simple" xlink:href="https://wiki.kajoom.ca/hebergement_web/dns" text:style-name="Internet_20_link" text:visited-style-name="Visited_20_Internet_20_Link">DNS</text:a><text:a xlink:type="simple" xlink:href="https://wiki.kajoom.ca/hebergement_web/ftp" text:style-name="Internet_20_link" text:visited-style-name="Visited_20_Internet_20_Link">FTP</text:a><text:a xlink:type="simple" xlink:href="https://wiki.kajoom.ca/hebergement_web/securite/start" text:style-name="Internet_20_link" text:visited-style-name="Visited_20_Internet_20_Link">Sécurité sur l'Hébergement Web</text:a></text:p>
      <text:p text:style-name="Horizontal_20_Line"/>
      <text:h text:style-name="Heading_20_3" text:outline-level="3"><text:bookmark-start text:name="__RefHeading___voir_aussi_4"/><text:bookmark-start text:name="voir_aussi"/>Voir aussi<text:bookmark-end text:name="__RefHeading___voir_aussi_4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start" text:style-name="Internet_20_link" text:visited-style-name="Visited_20_Internet_20_Link">Site Web</text:a></text:p>
        </text:list-item>
        <text:list-item>
          <text:p text:style-name="List_20_1_Content"> <text:a xlink:type="simple" xlink:href="https://wiki.kajoom.ca/courriel_web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iki.kajoom.ca/site_web/developpement/voir_site_test/start" text:style-name="Internet_20_link" text:visited-style-name="Visited_20_Internet_20_Link">Voir un site en développement</text:a></text:p>
        </text:list-item>
      </text:list>
      <text:p text:style-name="Horizontal_20_Line"/>
      <text:h text:style-name="Heading_20_3" text:outline-level="3"><text:bookmark-start text:name="__RefHeading___services_relies_5"/><text:bookmark-start text:name="services_relies"/>Services reliés<text:bookmark-end text:name="__RefHeading___services_relies_5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hebergement_web:start</dc:title>
  </office:meta>
</office:document-meta>
</file>