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ebergement_web:securite:start"/><text:bookmark-start text:name="__RefHeading___securite_sur_l_hebergement_web_1"/><text:bookmark-start text:name="securite_sur_l_hebergement_web"/>Sécurité sur l'Hébergement Web<text:bookmark-end text:name="__RefHeading___securite_sur_l_hebergement_web_1"/><text:bookmark-end text:name="securite_sur_l_hebergement_web"/></text:h>
      <text:p text:style-name="Text_20_body">Plusieurs couches de protection sont actives sur votre hébergement web.</text:p>
      <text:p text:style-name="Horizontal_20_Line"/>
      <text:h text:style-name="Heading_20_2" text:outline-level="2"><text:bookmark-start text:name="__RefHeading___lites_de_blocages_2"/><text:bookmark-start text:name="lites_de_blocages"/>Lites de blocages<text:bookmark-end text:name="__RefHeading___lites_de_blocages_2"/><text:bookmark-end text:name="lites_de_blocages"/></text:h>
      <text:p text:style-name="Text_20_body">Parmi les premières mesures de sécurité de base appliquées sur votre hébergement web, il y a les listes de blocages par adresse IP. Nous prenons en compte différentes sources afin de constituer une protection globale et efficace contre les nouvelles menaces : </text:p>
      <text:list text:style-name="List_20_1" text:continue-numbering="false">
        <text:list-item>
          <text:p text:style-name="List_20_1_Content_First"> Listes de “blacklists” publiques et réputées</text:p>
        </text:list-item>
        <text:list-item>
          <text:p text:style-name="List_20_1_Content_Last"> Firewall local actif et personnalisé sur chaque serveur</text:p>
        </text:list-item>
      </text:list>
      <text:h text:style-name="Heading_20_3" text:outline-level="3"><text:bookmark-start text:name="__RefHeading___que_faire_si_mon_adresse_ip_est_presente_dans_une_liste_publique_de_blocages_3"/><text:bookmark-start text:name="que_faire_si_mon_adresse_ip_est_presente_dans_une_liste_publique_de_blocages"/>Que faire si mon adresse IP est présente dans une liste publique de blocages ?<text:bookmark-end text:name="__RefHeading___que_faire_si_mon_adresse_ip_est_presente_dans_une_liste_publique_de_blocages_3"/><text:bookmark-end text:name="que_faire_si_mon_adresse_ip_est_presente_dans_une_liste_publique_de_blocages"/></text:h>
      <text:p text:style-name="Text_20_body">Si votre adresse IP (de votre poste de travail ou de votre site web) se retrouve dans une block list publique, vous avez un problème!</text:p>
      <text:list text:style-name="List_20_1" text:continue-numbering="false">
        <text:list-item>
          <text:p text:style-name="LastListParagraph_List_20_1_Content_First"> <text:a xlink:type="simple" xlink:href="https://www.kajoom.ca/contact/#formulaire-de-contact" text:style-name="Internet_20_link" text:visited-style-name="Visited_20_Internet_20_Link">Contactez un expert ou un technicien informatique</text:a></text:p>
        </text:list-item>
      </text:list>
      <text:p text:style-name="Horizontal_20_Line"/>
      <text:h text:style-name="Heading_20_2" text:outline-level="2"><text:bookmark-start text:name="__RefHeading___firewall_web_applicatif_waf_4"/><text:bookmark-start text:name="firewall_web_applicatif_waf"/>Firewall Web Applicatif (WAF)<text:bookmark-end text:name="__RefHeading___firewall_web_applicatif_waf_4"/><text:bookmark-end text:name="firewall_web_applicatif_waf"/></text:h>
      <text:p text:style-name="Text_20_body">La protection pare-feu de type “Web Application Firewall” (WAF) permet de contrer de nombreuses attaques informatiques visant vos applications web PHP comme WordPress, Joomla ou Drupal pour ne nommer que ceux-là.</text:p>
      <text:p text:style-name="Text_20_body">Notre équipe a mis au point un ensemble de règles personnalisées afin de vous permettre d'héberger vos sites dans un environnement sécuritaire.</text:p>
      <text:h text:style-name="Heading_20_3" text:outline-level="3"><text:bookmark-start text:name="__RefHeading___que_faire_si_j_obtiens_une_erreur_not_acceptable_-_error_406_5"/><text:bookmark-start text:name="que_faire_si_j_obtiens_une_erreur_not_acceptable_-_error_406"/>Que faire si j'obtiens une erreur Not Acceptable - Error 406 ?<text:bookmark-end text:name="__RefHeading___que_faire_si_j_obtiens_une_erreur_not_acceptable_-_error_406_5"/><text:bookmark-end text:name="que_faire_si_j_obtiens_une_erreur_not_acceptable_-_error_406"/></text:h>
      <text:p text:style-name="Text_20_body">Dans certains cas, un blocage de type “Not Acceptable - Error 406” peut survenir lorsqu'une opération est faite sur votre site (demande d'une page, envoi d'un formulaire, sauvegarde de vos modifications). </text:p>
      <text:p text:style-name="Text_20_body">Dans ce cas, merci de noter :</text:p>
      <text:list text:style-name="List_20_1" text:continue-numbering="false">
        <text:list-item>
          <text:p text:style-name="List_20_1_Content_First"> l'URL de la page sur laquelle vous étiez</text:p>
        </text:list-item>
        <text:list-item>
          <text:p text:style-name="List_20_1_Content_Last"> nous faire parvenir une <text:a xlink:type="simple" xlink:href="https://www.kajoom.ca/contact/#formulaire-de-contact" text:style-name="Internet_20_link" text:visited-style-name="Visited_20_Internet_20_Link">demande de support</text:a></text:p>
        </text:list-item>
      </text:list>
      <text:p text:style-name="Text_20_body">Nous évaluerons la demande à savoir si l'ajout d'une exception est nécessaire pour votre site.</text:p>
      <text:p text:style-name="Horizontal_20_Line"/>
      <text:h text:style-name="Heading_20_2" text:outline-level="2"><text:bookmark-start text:name="__RefHeading___protections_anti-spam_6"/><text:bookmark-start text:name="protections_anti-spam"/>Protections anti-spam<text:bookmark-end text:name="__RefHeading___protections_anti-spam_6"/><text:bookmark-end text:name="protections_anti-spam"/></text:h>
      <text:p text:style-name="Text_20_body">De nombreuses mesures de protections contre le SPAM sont en place dans notre infrastructure. En voici un résumé.</text:p>
      <text:list text:style-name="List_20_1" text:continue-numbering="false">
        <text:list-item>
          <text:p text:style-name="List_20_1_Content_First"> SpamAssassin</text:p>
        </text:list-item>
        <text:list-item>
          <text:p text:style-name="List_20_1_Content"> Filtres par mots-clés</text:p>
        </text:list-item>
        <text:list-item>
          <text:p text:style-name="List_20_1_Content"> Blocages par listes publiques</text:p>
        </text:list-item>
        <text:list-item>
          <text:p text:style-name="List_20_1_Content"> Multiples vérifications contre le SPAM</text:p>
        </text:list-item>
        <text:list-item>
          <text:p text:style-name="List_20_1_Content"> Scan antivirus</text:p>
        </text:list-item>
        <text:list-item>
          <text:p text:style-name="List_20_1_Content_Last"> Protections contre l'envoi abusif</text:p>
        </text:list-item>
      </text:list>
      <text:p text:style-name="Horizontal_20_Line"/>
      <text:h text:style-name="Heading_20_2" text:outline-level="2"><text:bookmark-start text:name="__RefHeading___sauvegardes_et_replication_7"/><text:bookmark-start text:name="sauvegardes_et_replication"/>Sauvegardes et réplication<text:bookmark-end text:name="__RefHeading___sauvegardes_et_replication_7"/><text:bookmark-end text:name="sauvegardes_et_replication"/></text:h>
      <text:p text:style-name="Text_20_body">Chaque serveur et chaque compte d'hébergement web fait l'objet de multiples sauvegardes et de réplication afin de parer au pire des événements. Parfois, ce n'est pas une catastrophe, mais c'est simplement pratique d'avoir accès à une sauvegarde antérieure de l'application web, de la base de données ou des fichiers.</text:p>
      <text:p text:style-name="Horizontal_20_Line"/>
      <text:h text:style-name="Heading_20_2" text:outline-level="2"><text:bookmark-start text:name="__RefHeading___services_relies_8"/><text:bookmark-start text:name="services_relies"/>Services reliés<text:bookmark-end text:name="__RefHeading___services_relies_8"/><text:bookmark-end text:name="services_relies"/></text:h>
      <text:list text:style-name="List_20_1" text:continue-numbering="false">
        <text:list-item>
          <text:p text:style-name="List_20_1_Content_First"> <text:a xlink:type="simple" xlink:href="https://www.kajoom.ca/services/hebergement/" text:style-name="Internet_20_link" text:visited-style-name="Visited_20_Internet_20_Link">kajoom.ca/services/hebergement</text:a></text:p>
        </text:list-item>
        <text:list-item>
          <text:p text:style-name="List_20_1_Content_Last"> <text:a xlink:type="simple" xlink:href="https://www.kajoom.ca/services/support-informatique/" text:style-name="Internet_20_link" text:visited-style-name="Visited_20_Internet_20_Link">kajoom.ca/services/support-informatiqu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hebergement_web:securite:start</dc:title>
  </office:meta>
</office:document-meta>
</file>