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directadmin:start"/><text:bookmark-start text:name="__RefHeading___utiliser_directadmin_1"/><text:bookmark-start text:name="utiliser_directadmin"/>Utiliser DirectAdmin<text:bookmark-end text:name="__RefHeading___utiliser_directadmin_1"/><text:bookmark-end text:name="utiliser_directadmin"/></text:h>
      <text:p text:style-name="Text_20_body">Votre hébergement web consiste en un ensemble de « services web » que vous pouvez gérer à l'aide du panneau de configuration DirectAdmin. Les services web de base inclus comprennent : PHP, MySQL, POP, IMAP, SMTP, FTP et SSH. Le tout est hébergé au Canada dans un centre de données sécurisé et performant.</text:p>
      <text:p text:style-name="Horizontal_20_Line"/>
      <text:h text:style-name="Heading_20_2" text:outline-level="2"><text:bookmark-start text:name="__RefHeading___demarrer_avec_dirtectadmin_2"/><text:bookmark-start text:name="demarrer_avec_dirtectadmin"/>Démarrer avec DirtectAdmin<text:bookmark-end text:name="__RefHeading___demarrer_avec_dirtectadmin_2"/><text:bookmark-end text:name="demarrer_avec_dirtectadmin"/></text:h>
      <text:p text:style-name="Text_20_body">Pour démarrer votre apprentissage de l'utilisation de DirectAdmin, veuillez consulter la section <text:a xlink:type="simple" xlink:href="https://wiki.kajoom.ca/hebergement_web/start" text:style-name="Internet_20_link" text:visited-style-name="Visited_20_Internet_20_Link">Hébergement Web</text:a>.</text:p>
      <text:p text:style-name="Horizontal_20_Line"/>
      <text:h text:style-name="Heading_20_2" text:outline-level="2"><text:bookmark-start text:name="__RefHeading___ajouter_une_entree_srv_3"/><text:bookmark-start text:name="ajouter_une_entree_srv"/>Ajouter une entrée SRV<text:bookmark-end text:name="__RefHeading___ajouter_une_entree_srv_3"/><text:bookmark-end text:name="ajouter_une_entree_srv"/></text:h>
      <text:p text:style-name="Text_20_body">Une marche à suivre pour l'ajout d'une entrée DNS de type SRV à votre domaine est disponible sur le site d'aide de DirectAdmin : </text:p>
      <text:list text:style-name="List_20_1" text:continue-numbering="false">
        <text:list-item>
          <text:p text:style-name="LastListParagraph_List_20_1_Content_First"> <text:a xlink:type="simple" xlink:href="http://help.directadmin.com/item.php?id=488" text:style-name="Internet_20_link" text:visited-style-name="Visited_20_Internet_20_Link">Adding a SRV record</text:a> (en anglais)</text:p>
        </text:list-item>
      </text:list>
      <text:p text:style-name="Horizontal_20_Line"/>
      <text:h text:style-name="Heading_20_2" text:outline-level="2"><text:bookmark-start text:name="__RefHeading___dans_cette_categorie_4"/><text:bookmark-start text:name="dans_cette_categorie"/>Dans cette catégorie<text:bookmark-end text:name="__RefHeading___dans_cette_categorie_4"/><text:bookmark-end text:name="dans_cette_categorie"/></text:h>
      <text:p text:style-name="Text_20_body"><text:a xlink:type="simple" xlink:href="#hebergement_web:directadmin:start" text:style-name="Local_20_link" text:visited-style-name="Visited_20_Local_20_Link">Utiliser DirectAdmin</text:a></text:p>
      <text:p text:style-name="Horizontal_20_Line"/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start" text:style-name="Internet_20_link" text:visited-style-name="Visited_20_Internet_20_Link">Site Web</text:a></text:p>
        </text:list-item>
        <text:list-item>
          <text:p text:style-name="List_20_1_Content"> <text:a xlink:type="simple" xlink:href="https://wiki.kajoom.ca/courriel_web" text:style-name="Internet_20_link" text:visited-style-name="Visited_20_Internet_20_Link">Courriel Web</text:a></text:p>
        </text:list-item>
        <text:list-item>
          <text:p text:style-name="List_20_1_Content"> <text:a xlink:type="simple" xlink:href="https://wiki.kajoom.ca/site_web/developpement/voir_site_test/start" text:style-name="Internet_20_link" text:visited-style-name="Visited_20_Internet_20_Link">Voir un site en développement</text:a></text:p>
        </text:list-item>
        <text:list-item>
          <text:p text:style-name="List_20_1_Content_Last"> <text:a xlink:type="simple" xlink:href="#hebergement_web:directadmin:start" text:style-name="Local_20_link" text:visited-style-name="Visited_20_Local_20_Link">DirectAdmin : Utiliser DirectAdmin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directadmin:start</dc:title>
  </office:meta>
</office:document-meta>
</file>