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c67f5eeec0d0c90bb0db7daa29d5d1.png"/>
  <manifest:file-entry manifest:media-type="image/png" manifest:full-path="Pictures/b70c30dd94ed4114fa1c4b3e6758ee99.png"/>
  <manifest:file-entry manifest:media-type="image/png" manifest:full-path="Pictures/cf4883ab386075fa3a59eb86e861f7d2.png"/>
  <manifest:file-entry manifest:media-type="image/png" manifest:full-path="Pictures/9cf6205ea4fd669b1db756513d47a865.png"/>
  <manifest:file-entry manifest:media-type="image/png" manifest:full-path="Pictures/d3bb077e39e67ef404dfb165af536332.png"/>
  <manifest:file-entry manifest:media-type="image/png" manifest:full-path="Pictures/d897c815c269f168f0254f7f646a5d4a.png"/>
  <manifest:file-entry manifest:media-type="image/png" manifest:full-path="Pictures/bff22b93f856c857cdbb1beee662104f.png"/>
  <manifest:file-entry manifest:media-type="image/png" manifest:full-path="Pictures/60334b3d22ee0b7c32ac945d067f9803.png"/>
  <manifest:file-entry manifest:media-type="image/png" manifest:full-path="Pictures/f897cebf29d492b9526f5f171af458bb.png"/>
  <manifest:file-entry manifest:media-type="image/png" manifest:full-path="Pictures/e5c3f849c9b52fb81c663a17ef1352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exchange"/><text:bookmark-start text:name="__RefHeading___utiliser_microsoft_exchange_1"/><text:bookmark-start text:name="utiliser_microsoft_exchange"/>Utiliser Microsoft Exchange<text:bookmark-end text:name="__RefHeading___utiliser_microsoft_exchange_1"/><text:bookmark-end text:name="utiliser_microsoft_exchange"/></text:h>
      <text:p text:style-name="Text_20_body"><draw:frame draw:style-name="medialeft" draw:name="0" text:anchor-type="paragraph" draw:z-index="0" svg:width="2.6458333333333cm" svg:height="2.6458333333333cm"><draw:image xlink:href="Pictures/0cc67f5eeec0d0c90bb0db7daa29d5d1.png" xlink:type="simple" xlink:show="embed" xlink:actuate="onLoad"/></draw:frame><text:a xlink:type="simple" xlink:href="http://fr.wikipedia.org/wiki/Microsoft_Exchange_Server" text:style-name="Internet_20_link" text:visited-style-name="Visited_20_Internet_20_Link">Microsoft Exchange</text:a>™ est un des logiciels phares pour la synchronisation de données (courriels, contacts, calendriers, tâches, documents, etc.) entre plusieurs personnes. C'est probablement le logiciel le plus utilisé en entreprise à cette fin.</text:p>
      <text:p text:style-name="Horizontal_20_Line"/>
      <text:h text:style-name="Heading_20_2" text:outline-level="2"><text:bookmark-start text:name="__RefHeading___utiliser_outlook_web_app_owa_2"/><text:bookmark-start text:name="utiliser_outlook_web_app_owa"/>Utiliser Outlook Web App (OWA)<text:bookmark-end text:name="__RefHeading___utiliser_outlook_web_app_owa_2"/><text:bookmark-end text:name="utiliser_outlook_web_app_owa"/></text:h>
      <text:h text:style-name="Heading_20_3" text:outline-level="3"><text:bookmark-start text:name="__RefHeading___se_connecter_a_outlook_web_app_3"/><text:bookmark-start text:name="se_connecter_a_outlook_web_app"/>Se connecter à Outlook Web App<text:bookmark-end text:name="__RefHeading___se_connecter_a_outlook_web_app_3"/><text:bookmark-end text:name="se_connecter_a_outlook_web_app"/></text:h>
      <text:p text:style-name="Text_20_body"><draw:frame draw:style-name="media" draw:name="1" text:anchor-type="as-char" draw:z-index="1" svg:width="21.166666666667cm" style:rel-width="100%" svg:height="13.418711154727cm" style:rel-height="scale"><draw:image xlink:href="Pictures/b70c30dd94ed4114fa1c4b3e6758ee99.png" xlink:type="simple" xlink:show="embed" xlink:actuate="onLoad"/></draw:frame></text:p>
      <text:p text:style-name="Text_20_body"><draw:frame draw:style-name="PluginODTAutoStyle_Frame_1_text_frame" draw:name="Frame1" text:anchor-type="paragraph" svg:width="337.323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'adresse de connexion à votre compte OWA vous sera communiquée lors de la création initiale du compte.</text:p></table:table-cell></table:table-row></table:table></draw:text-box></draw:frame></text:p>
      <text:p text:style-name="Horizontal_20_Line"/>
      <text:h text:style-name="Heading_20_3" text:outline-level="3"><text:bookmark-start text:name="__RefHeading___ajuster_les_parametres_de_regionalisation_4"/><text:bookmark-start text:name="ajuster_les_parametres_de_regionalisation"/>Ajuster les paramètres de régionalisation<text:bookmark-end text:name="__RefHeading___ajuster_les_parametres_de_regionalisation_4"/><text:bookmark-end text:name="ajuster_les_parametres_de_regionalisation"/></text:h>
      <text:p text:style-name="Text_20_body">Lors de votre première connexion à un nouveau compte OWA, il vous sera demandé de spécifier vos préférences de fuseau horaire et de langue.</text:p>
      <text:p text:style-name="Text_20_body"><draw:frame draw:style-name="medialeft" draw:name="2" text:anchor-type="paragraph" draw:z-index="2" svg:width="21.166666666667cm" style:rel-width="100%" svg:height="13.169447170429cm" style:rel-height="scale"><draw:image xlink:href="Pictures/cf4883ab386075fa3a59eb86e861f7d2.png" xlink:type="simple" xlink:show="embed" xlink:actuate="onLoad"/></draw:frame></text:p>
      <text:p text:style-name="Horizontal_20_Line"/>
      <text:h text:style-name="Heading_20_3" text:outline-level="3"><text:bookmark-start text:name="__RefHeading___chargement_de_owa_5"/><text:bookmark-start text:name="chargement_de_owa"/>Chargement de OWA<text:bookmark-end text:name="__RefHeading___chargement_de_owa_5"/><text:bookmark-end text:name="chargement_de_owa"/></text:h>
      <text:p text:style-name="Text_20_body">Un indicateur de chargement s'affiche pendant que l'application de charge, qui ne devrait durer qu'une ou deux secondes, selon votre débit de connexion évidemment.</text:p>
      <text:p text:style-name="Text_20_body"><draw:frame draw:style-name="media" draw:name="3" text:anchor-type="as-char" draw:z-index="3" svg:width="16.377708333333cm" svg:height="10.609791666667cm"><draw:image xlink:href="Pictures/9cf6205ea4fd669b1db756513d47a865.png" xlink:type="simple" xlink:show="embed" xlink:actuate="onLoad"/></draw:frame></text:p>
      <text:p text:style-name="Horizontal_20_Line"/>
      <text:h text:style-name="Heading_20_3" text:outline-level="3"><text:bookmark-start text:name="__RefHeading___interface_de_owa_courriels_6"/><text:bookmark-start text:name="interface_de_owa_courriels"/>Interface de OWA (Courriels)<text:bookmark-end text:name="__RefHeading___interface_de_owa_courriels_6"/><text:bookmark-end text:name="interface_de_owa_courriels"/></text:h>
      <text:p text:style-name="Text_20_body">Voici l'interface de Outlook Web App (Courriels) telle que vous la retrouverez avec un nouveau compte fraîchement créé et vide.</text:p>
      <text:p text:style-name="Text_20_body"><draw:frame draw:style-name="media" draw:name="4" text:anchor-type="as-char" draw:z-index="4" svg:width="21.166666666667cm" style:rel-width="100%" svg:height="11.049787789749cm" style:rel-height="scale"><draw:image xlink:href="Pictures/d3bb077e39e67ef404dfb165af536332.png" xlink:type="simple" xlink:show="embed" xlink:actuate="onLoad"/></draw:frame></text:p>
      <text:p text:style-name="Horizontal_20_Line"/>
      <text:h text:style-name="Heading_20_3" text:outline-level="3"><text:bookmark-start text:name="__RefHeading___interface_calendrier_7"/><text:bookmark-start text:name="interface_calendrier"/>Interface Calendrier<text:bookmark-end text:name="__RefHeading___interface_calendrier_7"/><text:bookmark-end text:name="interface_calendrier"/></text:h>
      <text:p text:style-name="Text_20_body">Voici l'interface de Outlook Web App (Calendrier) telle que vous la retrouverez avec un nouveau compte fraîchement créé et vide. </text:p>
      <text:p text:style-name="Text_20_body"><draw:frame draw:style-name="media" draw:name="5" text:anchor-type="as-char" draw:z-index="5" svg:width="21.166666666667cm" style:rel-width="100%" svg:height="19.219830397913cm" style:rel-height="scale"><draw:image xlink:href="Pictures/d897c815c269f168f0254f7f646a5d4a.png" xlink:type="simple" xlink:show="embed" xlink:actuate="onLoad"/></draw:frame></text:p>
      <text:p text:style-name="Horizontal_20_Line"/>
      <text:h text:style-name="Heading_20_3" text:outline-level="3"><text:bookmark-start text:name="__RefHeading___interface_contacts_8"/><text:bookmark-start text:name="interface_contacts"/>Interface Contacts<text:bookmark-end text:name="__RefHeading___interface_contacts_8"/><text:bookmark-end text:name="interface_contacts"/></text:h>
      <text:p text:style-name="Text_20_body">Voici l'interface de Outlook Web App (Contacts) telle que vous la retrouverez avec un nouveau compte fraîchement créé et vide. </text:p>
      <text:p text:style-name="Text_20_body"><draw:frame draw:style-name="media" draw:name="6" text:anchor-type="as-char" draw:z-index="6" svg:width="21.166666666667cm" style:rel-width="100%" svg:height="10.199804113614cm" style:rel-height="scale"><draw:image xlink:href="Pictures/bff22b93f856c857cdbb1beee662104f.png" xlink:type="simple" xlink:show="embed" xlink:actuate="onLoad"/></draw:frame></text:p>
      <text:p text:style-name="Horizontal_20_Line"/>
      <text:h text:style-name="Heading_20_3" text:outline-level="3"><text:bookmark-start text:name="__RefHeading___interface_taches_9"/><text:bookmark-start text:name="interface_taches"/>Interface Tâches<text:bookmark-end text:name="__RefHeading___interface_taches_9"/><text:bookmark-end text:name="interface_taches"/></text:h>
      <text:p text:style-name="Text_20_body">Voici l'interface de Outlook Web App (Tâches) telle que vous la retrouverez avec un nouveau compte fraîchement créé et vide. </text:p>
      <text:p text:style-name="Text_20_body"><draw:frame draw:style-name="media" draw:name="7" text:anchor-type="as-char" draw:z-index="7" svg:width="21.166666666667cm" style:rel-width="100%" svg:height="10.097100032584cm" style:rel-height="scale"><draw:image xlink:href="Pictures/60334b3d22ee0b7c32ac945d067f9803.png" xlink:type="simple" xlink:show="embed" xlink:actuate="onLoad"/></draw:frame></text:p>
      <text:p text:style-name="Horizontal_20_Line"/>
      <text:h text:style-name="Heading_20_3" text:outline-level="3"><text:bookmark-start text:name="__RefHeading___options_10"/><text:bookmark-start text:name="options"/>Options<text:bookmark-end text:name="__RefHeading___options_10"/><text:bookmark-end text:name="options"/></text:h>
      <text:p text:style-name="Text_20_body">Pour accéder aux Options générales de OWA, il suffit de faire dérouler le menu à l'aide de la roue dentée.</text:p>
      <text:p text:style-name="Text_20_body"><draw:frame draw:style-name="medialeft" draw:name="8" text:anchor-type="paragraph" draw:z-index="8" svg:width="8.4402083333333cm" svg:height="6.5616666666667cm"><draw:image xlink:href="Pictures/f897cebf29d492b9526f5f171af458bb.png" xlink:type="simple" xlink:show="embed" xlink:actuate="onLoad"/></draw:frame></text:p>
      <text:p text:style-name="Horizontal_20_Line"/>
      <text:h text:style-name="Heading_20_3" text:outline-level="3"><text:bookmark-start text:name="__RefHeading___menu_utilisateur_11"/><text:bookmark-start text:name="menu_utilisateur"/>Menu Utilisateur<text:bookmark-end text:name="__RefHeading___menu_utilisateur_11"/><text:bookmark-end text:name="menu_utilisateur"/></text:h>
      <text:p text:style-name="Text_20_body"><draw:frame draw:style-name="media" draw:name="9" text:anchor-type="as-char" draw:z-index="9" svg:width="9.8425cm" svg:height="6.1647916666667cm"><draw:image xlink:href="Pictures/e5c3f849c9b52fb81c663a17ef135258.png" xlink:type="simple" xlink:show="embed" xlink:actuate="onLoad"/></draw:frame></text:p>
      <text:p text:style-name="Horizontal_20_Line"/>
      <text:h text:style-name="Heading_20_2" text:outline-level="2"><text:bookmark-start text:name="__RefHeading___pour_en_savoir_plus_12"/><text:bookmark-start text:name="pour_en_savoir_plus"/>Pour en savoir plus<text:bookmark-end text:name="__RefHeading___pour_en_savoir_plus_12"/><text:bookmark-end text:name="pour_en_savoir_plus"/></text:h>
      <text:list text:style-name="List_20_1" text:continue-numbering="false">
        <text:list-item>
          <text:p text:style-name="LastListParagraph_List_20_1_Content_First"> <text:a xlink:type="simple" xlink:href="https://fr.wikipedia.org/wiki/Microsoft_Exchange_Server" text:style-name="Internet_20_link" text:visited-style-name="Visited_20_Internet_20_Link">Microsoft Exchange Server (fr.wikipedia.org)</text:a></text:p>
        </text:list-item>
      </text:list>
      <text:p text:style-name="Horizontal_20_Line"/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iki.kajoom.ca/courriel/logiciel_client/outlook" text:style-name="Internet_20_link" text:visited-style-name="Visited_20_Internet_20_Link">Utiliser le logiciel Outlook</text:a></text:p>
        </text:list-item>
      </text:list>
      <text:p text:style-name="Horizontal_20_Line"/>
      <text:h text:style-name="Heading_20_2" text:outline-level="2"><text:bookmark-start text:name="__RefHeading___service_relie_14"/><text:bookmark-start text:name="service_relie"/>Service relié<text:bookmark-end text:name="__RefHeading___service_relie_14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www.kajoom.ca/services/hebergement#exchange" text:style-name="Internet_20_link" text:visited-style-name="Visited_20_Internet_20_Link">http://www.kajoom.ca/services/hebergement#exchang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exchange</dc:title>
  </office:meta>
</office:document-meta>
</file>