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8f48cff4a5db5e4ebaa5e8ef0e2a068.png"/>
  <manifest:file-entry manifest:media-type="image/png" manifest:full-path="Pictures/4bbf67e126994ad4db95b237e4622f5a.png"/>
  <manifest:file-entry manifest:media-type="image/png" manifest:full-path="Pictures/5f9d4ae59759f81ce5d9039d53e6edb0.png"/>
  <manifest:file-entry manifest:media-type="image/png" manifest:full-path="Pictures/917c74f858952ae2571bcda1f034efb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urriel:courriel_web:contacts:utiliser_les_groupes"/><text:bookmark-start text:name="__RefHeading___utiliser_les_groupes_de_contacts_1"/><text:bookmark-start text:name="utiliser_les_groupes_de_contacts"/>Utiliser les Groupes de Contacts<text:bookmark-end text:name="__RefHeading___utiliser_les_groupes_de_contacts_1"/><text:bookmark-end text:name="utiliser_les_groupes_de_contacts"/></text:h>
      <text:h text:style-name="Heading_20_2" text:outline-level="2"><text:bookmark-start text:name="__RefHeading___avec_afterlogic_2"/><text:bookmark-start text:name="avec_afterlogic"/>Avec AfterLogic<text:bookmark-end text:name="__RefHeading___avec_afterlogic_2"/><text:bookmark-end text:name="avec_afterlogic"/></text:h>
      <text:h text:style-name="Heading_20_3" text:outline-level="3"><text:bookmark-start text:name="__RefHeading___acceder_aux_contacts_3"/><text:bookmark-start text:name="acceder_aux_contacts"/>Accéder aux Contacts<text:bookmark-end text:name="__RefHeading___acceder_aux_contacts_3"/><text:bookmark-end text:name="acceder_aux_contacts"/></text:h>
      <text:p text:style-name="Text_20_body">Pour accéder au gestionnaire de contacts de votre courriel web, une fois connecté dans l'interface, simplement cliquer sur le lien « Contacts » situé dans le haut de la page.</text:p>
      <text:p text:style-name="Text_20_body"><draw:frame draw:style-name="media" draw:name="0" text:anchor-type="as-char" draw:z-index="0" svg:width="28.760208333333cm" style:rel-width="100%" svg:height="11.7475cm" style:rel-height="scale"><draw:image xlink:href="Pictures/78f48cff4a5db5e4ebaa5e8ef0e2a068.png" xlink:type="simple" xlink:show="embed" xlink:actuate="onLoad"/></draw:frame></text:p>
      <text:h text:style-name="Heading_20_3" text:outline-level="3"><text:bookmark-start text:name="__RefHeading___assigner_des_contacts_a_un_groupe_4"/><text:bookmark-start text:name="assigner_des_contacts_a_un_groupe"/>Assigner des contacts à un Groupe<text:bookmark-end text:name="__RefHeading___assigner_des_contacts_a_un_groupe_4"/><text:bookmark-end text:name="assigner_des_contacts_a_un_groupe"/></text:h>
      <text:p text:style-name="Text_20_body">Pour assigner des contacts à un Groupe de contacts, sélectionner les contacts désirés en cochant les cases correspondantes dans la liste, puis cliquer Ajouter des contacts au : -&gt; [nom du Groupe].
Vous pouvez également ajouter un nouveau nom de groupe en passant si vous le souhaitez.</text:p>
      <text:p text:style-name="Text_20_body"><draw:frame draw:style-name="media" draw:name="1" text:anchor-type="as-char" draw:z-index="1" svg:width="28.73375cm" style:rel-width="100%" svg:height="6.7204166666667cm" style:rel-height="scale"><draw:image xlink:href="Pictures/4bbf67e126994ad4db95b237e4622f5a.png" xlink:type="simple" xlink:show="embed" xlink:actuate="onLoad"/></draw:frame></text:p>
      <text:h text:style-name="Heading_20_3" text:outline-level="3"><text:bookmark-start text:name="__RefHeading___envoyer_un_courriel_a_un_groupe_5"/><text:bookmark-start text:name="envoyer_un_courriel_a_un_groupe"/>Envoyer un courriel à un Groupe<text:bookmark-end text:name="__RefHeading___envoyer_un_courriel_a_un_groupe_5"/><text:bookmark-end text:name="envoyer_un_courriel_a_un_groupe"/></text:h>
      <text:p text:style-name="Text_20_body"><draw:frame draw:style-name="media" draw:name="2" text:anchor-type="as-char" draw:z-index="2" svg:width="28.680833333333cm" style:rel-width="100%" svg:height="11.826875cm" style:rel-height="scale"><draw:image xlink:href="Pictures/5f9d4ae59759f81ce5d9039d53e6edb0.png" xlink:type="simple" xlink:show="embed" xlink:actuate="onLoad"/></draw:frame></text:p>
      <text:h text:style-name="Heading_20_3" text:outline-level="3"><text:bookmark-start text:name="__RefHeading___rediger_le_courriel_a_un_groupe_6"/><text:bookmark-start text:name="rediger_le_courriel_a_un_groupe"/>Rédiger le courriel à un Groupe :<text:bookmark-end text:name="__RefHeading___rediger_le_courriel_a_un_groupe_6"/><text:bookmark-end text:name="rediger_le_courriel_a_un_groupe"/></text:h>
      <text:p text:style-name="Text_20_body"><draw:frame draw:style-name="media" draw:name="3" text:anchor-type="as-char" draw:z-index="3" svg:width="28.707291666667cm" style:rel-width="100%" svg:height="11.615208333333cm" style:rel-height="scale"><draw:image xlink:href="Pictures/917c74f858952ae2571bcda1f034efb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courriel:courriel_web:contacts:utiliser_les_groupes</dc:title>
  </office:meta>
</office:document-meta>
</file>