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093402e9cb51c6287ddca09acd25ff.jpg"/>
  <manifest:file-entry manifest:media-type="image/png" manifest:full-path="Pictures/41388be2c06d946aaffe6162f7904c12.png"/>
  <manifest:file-entry manifest:media-type="image/png" manifest:full-path="Pictures/f524e355e82155f39b6cfbc666beee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style:rel-width="100%" style:width="385.512pt"/>
    </style:style>
    <style:style style:name="odt_auto_style_table_column_5_1" style:family="table-column">
      <style:table-column-properties style:column-width="385.512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style:rel-width="100%" style:width="481.89pt"/>
    </style:style>
    <style:style style:name="odt_auto_style_table_column_6_1" style:family="table-column">
      <style:table-column-properties style:column-width="481.89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gestion_comptes"/><text:bookmark-start text:name="__RefHeading___gestion_des_comptes_courriel_1"/><text:bookmark-start text:name="gestion_des_comptes_courriel"/>Gestion des comptes courriel<text:bookmark-end text:name="__RefHeading___gestion_des_comptes_courriel_1"/><text:bookmark-end text:name="gestion_des_comptes_courriel"/></text:h>
      <text:p text:style-name="Text_20_body"><draw:frame draw:style-name="medialeft" draw:name="0" text:anchor-type="paragraph" draw:z-index="0" svg:width="5.2916666666667cm" svg:height="4.7389814814815cm"><draw:image xlink:href="Pictures/69093402e9cb51c6287ddca09acd25ff.jpg" xlink:type="simple" xlink:show="embed" xlink:actuate="onLoad"/></draw:frame>Dès que vous avez un nom de domaine hébergé chez Kajoom.Ca, vous avez aussi la possibilité de créer et d'utiliser des adresses courriel reliées à votre domaine. Ces options sont disponibles dans le panneau DirectAdmin.</text:p>
      <text:p text:style-name="Horizontal_20_Line"/>
      <text:h text:style-name="Heading_20_2" text:outline-level="2"><text:bookmark-start text:name="__RefHeading___ajouter_ou_modifier_une_adresse_courriel_2"/><text:bookmark-start text:name="ajouter_ou_modifier_une_adresse_courriel"/>Ajouter ou modifier une adresse courriel<text:bookmark-end text:name="__RefHeading___ajouter_ou_modifier_une_adresse_courriel_2"/><text:bookmark-end text:name="ajouter_ou_modifier_une_adresse_courriel"/></text:h>
      <text:p text:style-name="Text_20_body">Pour ajouter, modifier ou supprimer un compte courriel, rendez-vous dans le panneau de contrôle DirectAdmin. Voir la page <text:a xlink:type="simple" xlink:href="https://wiki.kajoom.ca/hebergement_web/start" text:style-name="Internet_20_link" text:visited-style-name="Visited_20_Internet_20_Link">Hébergement Web</text:a> pour connaître la marche à suivre pour accéder à DirectAdmin.</text:p>
      <text:p text:style-name="Horizontal_20_Line"/>
      <text:h text:style-name="Heading_20_2" text:outline-level="2"><text:bookmark-start text:name="__RefHeading___changer_un_mot_de_passe_courriel_3"/><text:bookmark-start text:name="changer_un_mot_de_passe_courriel"/>Changer un mot de passe courriel<text:bookmark-end text:name="__RefHeading___changer_un_mot_de_passe_courriel_3"/><text:bookmark-end text:name="changer_un_mot_de_passe_courriel"/></text:h>
      <text:p text:style-name="Text_20_body">Pour modifier votre courriel, vous avez plusieurs façon de procéder : </text:p>
      <text:list text:style-name="List_20_1" text:continue-numbering="false">
        <text:list-item>
          <text:p text:style-name="List_20_1_Content_First"> Lien rapide <text:a xlink:type="simple" xlink:href="https://srv1.kajoom.net:2222/CMD_CHANGE_EMAIL_PASSWORD" text:style-name="Internet_20_link" text:visited-style-name="Visited_20_Internet_20_Link">Méthode la plus rapide ici</text:a></text:p>
        </text:list-item>
        <text:list-item>
          <text:p text:style-name="List_20_1_Content"> Via le Webmail : <text:a xlink:type="simple" xlink:href="https://srv1.kajoom.net/webmail/?_task=settings&amp;_action=plugin.password/" text:style-name="Internet_20_link" text:visited-style-name="Visited_20_Internet_20_Link">RoundCube</text:a></text:p>
        </text:list-item>
        <text:list-item>
          <text:p text:style-name="List_20_1_Content_Last"> Dans le panneau de contrôle <text:a xlink:type="simple" xlink:href="https://srv1.kajoom.net:2222" text:style-name="Internet_20_link" text:visited-style-name="Visited_20_Internet_20_Link">DirectAdmin</text:a>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jamais une erreur survient lors de l'enregistrement de votre nouveau mot de passe, assurez-vous que celui-ci respecte les normes minimales pour les mots de passe forts (majuscule, minuscule, chiffre, etc.)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Attention, si votre compte courriel est hébergé sur un autre de nos serveurs, il vous faudra modifier le petit nom du serveur dans l'adresse. Par exemple, dans srv1.kajoom.net, remplacer <text:span text:style-name="Strong_20_Emphasis">srv1</text:span> par <text:span text:style-name="Strong_20_Emphasis">srv2</text:span>. Demandez à votre administrateur en cas de doute.</text:p></table:table-cell></table:table-row></table:table></draw:text-box></draw:frame><draw:frame draw:style-name="PluginODTAutoStyle_Frame_9_text_frame" draw:name="Frame3" text:anchor-type="paragraph" svg:width="481.89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Voir la page <text:a xlink:type="simple" xlink:href="https://wiki.kajoom.ca/hebergement_web/start" text:style-name="Internet_20_link" text:visited-style-name="Visited_20_Internet_20_Link">Hébergement Web</text:a> pour connaître la marche à suivre pour accéder à DirectAdmin.</text:p></table:table-cell></table:table-row></table:table></draw:text-box></draw:frame></text:p>
      <text:p text:style-name="Horizontal_20_Line"/>
      <text:h text:style-name="Heading_20_2" text:outline-level="2"><text:bookmark-start text:name="__RefHeading___ajouter_des_regles_de_filtres_courriels_4"/><text:bookmark-start text:name="ajouter_des_regles_de_filtres_courriels"/>Ajouter des règles de filtres courriels<text:bookmark-end text:name="__RefHeading___ajouter_des_regles_de_filtres_courriels_4"/><text:bookmark-end text:name="ajouter_des_regles_de_filtres_courriels"/></text:h>
      <text:p text:style-name="Text_20_body">Si vous souhaitez ajouter des filtres courriel, afin par exemple de bloquer certains mots-clés ou certaines adresses courriel, vous pouvez ajouter dans votre compte sur DirectAdmin.</text:p>
      <text:p text:style-name="Text_20_body">Recherchez l'icône <text:span text:style-name="Emphasis">Filtres SPAM</text:span> de votre domaine dans le panneau DirectAdmin. <draw:frame draw:style-name="mediaright" draw:name="1" text:anchor-type="paragraph" draw:z-index="1" svg:width="3.01625cm" svg:height="2.54cm"><draw:image xlink:href="Pictures/41388be2c06d946aaffe6162f7904c12.png" xlink:type="simple" xlink:show="embed" xlink:actuate="onLoad"/></draw:frame></text:p>
      <text:p text:style-name="Text_20_body">Puis ajoutez des règles de filtres à votre guise.</text:p>
      <text:p text:style-name="Text_20_body"><draw:frame draw:style-name="medialeft" draw:name="2" text:anchor-type="paragraph" draw:z-index="2" svg:width="15.875cm" svg:height="16.145212765957cm"><draw:image xlink:href="Pictures/f524e355e82155f39b6cfbc666beee3a.png" xlink:type="simple" xlink:show="embed" xlink:actuate="onLoad"/></draw:frame></text:p>
      <text:p text:style-name="Text_20_body"><draw:frame draw:style-name="PluginODTAutoStyle_Frame_13_text_frame" draw:name="Frame4" text:anchor-type="paragraph" svg:width="481.89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Voir la page <text:a xlink:type="simple" xlink:href="https://wiki.kajoom.ca/hebergement_web/start" text:style-name="Internet_20_link" text:visited-style-name="Visited_20_Internet_20_Link">Hébergement Web</text:a> pour connaître la marche à suivre pour accéder à DirectAdmin.</text:p></table:table-cell></table:table-row></table:table></draw:text-box></draw:frame></text:p>
      <text:p text:style-name="Horizontal_20_Line"/>
      <text:h text:style-name="Heading_20_2" text:outline-level="2"><text:bookmark-start text:name="__RefHeading___procedure_pour_reporter_un_courriel_spamabus_5"/><text:bookmark-start text:name="procedure_pour_reporter_un_courriel_spamabus"/>Procédure pour reporter un courriel SPAM / Abus<text:bookmark-end text:name="__RefHeading___procedure_pour_reporter_un_courriel_spamabus_5"/><text:bookmark-end text:name="procedure_pour_reporter_un_courriel_spamabus"/></text:h>
      <text:p text:style-name="Text_20_body">Selon la solution anti-spam utilisée, la méthode pourrait varier.</text:p>
      <text:p text:style-name="Text_20_body">Une bonne façon de reporter un spam à votre administrateur système est généralement de lui transférer le courriel spam en question “en tant que pièce-jointe”, au format .eml ou .msg.</text:p>
      <text:p text:style-name="Text_20_body"><draw:frame draw:style-name="PluginODTAutoStyle_Frame_17_text_frame" draw:name="Frame5" text:anchor-type="paragraph" svg:width="385.512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Pour ce faire : <text:span text:style-name="Strong_20_Emphasis">clic-droit sur le message, enregistrer sous, choisir le format .eml ou .msg,</text:span> puis ajouter cette pièce-jointe à votre courriel.</text:p></table:table-cell></table:table-row></table:table></draw:text-box></draw:frame>Selon le logiciel, il se peut que vous puissiez faire directement cette opération. </text:p>
      <text:p text:style-name="Text_20_body">Par exemple, dans Thunderbird : <text:span text:style-name="Strong_20_Emphasis">Clic-droit sur le message, Transférer au format -&gt; Pièce-jointe</text:span>.</text:p>
      <text:p text:style-name="Text_20_body">Pour les comptes courriels hébergés par <text:a xlink:type="simple" xlink:href="https://www.kajoom.ca" text:style-name="Internet_20_link" text:visited-style-name="Visited_20_Internet_20_Link">Kajoom.Ca</text:a>, faites suivre à <text:a xlink:type="simple" xlink:href="mailto:abuse@kajoom.ca" text:style-name="Internet_20_link" text:visited-style-name="Visited_20_Internet_20_Link">abuse@kajoom.ca</text:a> en mentionnant <text:span text:style-name="Strong_20_Emphasis">SPAM</text:span> dans l'entête du courriel.</text:p>
      <text:p text:style-name="Horizontal_20_Line"/>
      <text:h text:style-name="Heading_20_2" text:outline-level="2"><text:bookmark-start text:name="__RefHeading___procedure_d_apprentissage_des_spams_pour_spamassassin_6"/><text:bookmark-start text:name="procedure_d_apprentissage_des_spams_pour_spamassassin"/>Procédure d'apprentissage des spams pour SpamAssassin<text:bookmark-end text:name="__RefHeading___procedure_d_apprentissage_des_spams_pour_spamassassin_6"/><text:bookmark-end text:name="procedure_d_apprentissage_des_spams_pour_spamassassin"/></text:h>
      <text:p text:style-name="Text_20_body">Pour aider le filtre à apprendre, il est possible de suivre cette procédure : </text:p>
      <text:list text:style-name="List_20_1" text:continue-numbering="false">
        <text:list-item>
          <text:p text:style-name="LastListParagraph_List_20_1_Content_First"> Il faut utiliser deux dossiers bien définis dans votre messagerie afin de classer minutieusement les courriels reçus : </text:p>
        </text:list-item>
      </text:list>
      <text:list text:style-name="Numbering_20_1" text:continue-numbering="false">
        <text:list-item>
          <text:p text:style-name="Numbering_20_1_Content_First"> <text:span text:style-name="Strong_20_Emphasis">Dossier SPAM</text:span> : utiliser le dossier “spam”;</text:p>
        </text:list-item>
        <text:list-item>
          <text:p text:style-name="Numbering_20_1_Content_Last"> <text:span text:style-name="Strong_20_Emphasis">Dossier Propre</text:span> : utiliser le dossier “Courriel entrant”, ou créez-en un avec le nom “PROPRE”.</text:p>
        </text:list-item>
      </text:list>
      <text:list text:style-name="List_20_1" text:continue-numbering="false">
        <text:list-item>
          <text:p text:style-name="LastListParagraph_List_20_1_Content_First"> Vérifier minutieusement, à la main, que <text:span text:style-name="Strong_20_Emphasis">TOUS</text:span> les courriels dans le dossier “spam” sont bien des spams indésirables, et que <text:span text:style-name="Strong_20_Emphasis">TOUS</text:span> les courriels dans le dossier “Propre” soient bel et bien des courriels légitimes.</text:p>
        </text:list-item>
      </text:list>
      <text:list text:style-name="List_20_1" text:continue-numbering="false">
        <text:list-item>
          <text:p text:style-name="LastListParagraph_List_20_1_Content_First"> Lorsque vous êtes prêts à procéder à l'apprentissage, envoyez-nous un courriel avec la mention “Learn SPAM” et en spécifiant lesquels sont les dossiers <text:span text:style-name="Emphasis">spam</text:span> et <text:span text:style-name="Emphasis">propre</text:span>.</text:p>
        </text:list-item>
      </text:list>
      <text:p text:style-name="Text_20_body">Notre technicien procédera à l'activation du processus d'apprentissage de SpamAssassin sur votre compte.</text:p>
      <text:p text:style-name="Text_20_body"><draw:frame draw:style-name="PluginODTAutoStyle_Frame_21_text_frame" draw:name="Frame6" text:anchor-type="paragraph" svg:width="481.89pt" draw:z-index="0" svg:min-height="1cm"><draw:text-box><table:table table:style-name="PluginODTAutoStyle_Table_22"><table:table-column table:style-name="odt_auto_style_table_column_6_1"/><table:table-row><table:table-cell office:value-type="string" table:style-name="PluginODTAutoStyle_TableCell_23"><text:p text:style-name="PluginODTAutoStyle_Paragraph_24">Important : il n'est pas garanti que cette méthode fonctionne bien. Pour que la démarche soit couronnée de succès, il doit y avoir un grand nombre de courriels dans chacun de vos dossiers “spam” et “propre”, et ceux-ci doivent absolument avoir été validés avec soin, pour éviter les erreurs.</text:p></table:table-cell></table:table-row></table:table></draw:text-box></draw:frame><text:span text:style-name="Strong_20_Emphasis">Articles intéressants pour en savoir plus sur le sujet (anglais) : </text:span></text:p>
      <text:list text:style-name="List_20_1" text:continue-numbering="false">
        <text:list-item>
          <text:p text:style-name="List_20_1_Content_First"> <text:a xlink:type="simple" xlink:href="http://freedif.org/improve-spamassassin-accuracy-sa-learn-and-spam-trap/" text:style-name="Internet_20_link" text:visited-style-name="Visited_20_Internet_20_Link">Improve SpamAssassin accuracy – sa-learn and Spam Trap</text:a></text:p>
        </text:list-item>
        <text:list-item>
          <text:p text:style-name="List_20_1_Content_Last"> <text:a xlink:type="simple" xlink:href="https://help.directadmin.com/item.php?id=358" text:style-name="Internet_20_link" text:visited-style-name="Visited_20_Internet_20_Link">How to create a cronjob to use sa-learn to teach spamassassin - Maildir</text:a></text:p>
        </text:list-item>
      </text:list>
      <text:p text:style-name="Horizontal_20_Line"/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8"/><text:bookmark-start text:name="services_relies"/>Services reliés<text:bookmark-end text:name="__RefHeading___services_relies_8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style:rel-width="100%" style:width="385.512pt"/>
    </style:style>
    <style:style style:name="odt_auto_style_table_column_5_1" style:family="table-column">
      <style:table-column-properties style:column-width="385.512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style:rel-width="100%" style:width="481.89pt"/>
    </style:style>
    <style:style style:name="odt_auto_style_table_column_6_1" style:family="table-column">
      <style:table-column-properties style:column-width="481.89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gestion_comptes</dc:title>
  </office:meta>
</office:document-meta>
</file>